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_32_2" style:data-style-name="N0">
      <style:text-properties fo:font-size="15pt" style:font-size-asian="15pt" style:font-size-complex="15pt" fo:font-weight="normal" style:font-weight-asian="normal" style:font-weight-complex="normal"/>
    </style:style>
    <style:style style:name="ce3" style:family="table-cell" style:parent-style-name="Normal_32_3" style:data-style-name="N0">
      <style:table-cell-properties style:vertical-align="automatic" fo:background-color="transparent"/>
    </style:style>
    <style:style style:name="ce4" style:family="table-cell" style:parent-style-name="Heading_32_2_32_2" style:data-style-name="N0">
      <style:table-cell-properties fo:background-color="#FEEBE9"/>
      <style:text-properties fo:font-size="13pt" style:font-size-asian="13pt" style:font-size-complex="13pt" fo:font-weight="normal" style:font-weight-asian="normal" style:font-weight-complex="normal"/>
    </style:style>
    <style:style style:name="ce5" style:family="table-cell" style:parent-style-name="Normal_32_3" style:data-style-name="N0">
      <style:table-cell-properties style:vertical-align="automatic" fo:wrap-option="wrap" fo:background-color="transparent"/>
    </style:style>
    <style:style style:name="ce6" style:family="table-cell" style:parent-style-name="Normal_32_3" style:data-style-name="N0">
      <style:table-cell-properties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7" style:family="table-cell" style:parent-style-name="Hyperlink" style:data-style-name="N30">
      <style:table-cell-properties style:vertical-align="automatic" style:repeat-content="false"/>
      <style:paragraph-properties fo:text-align="end" fo:margin-right="0cm"/>
      <style:text-properties fo:color="#0563C1" style:text-underline-style="solid" style:text-underline-type="single"/>
    </style:style>
    <style:style style:name="ce8" style:family="table-cell" style:parent-style-name="Heading_32_2_32_2" style:data-style-name="N0">
      <style:table-cell-properties fo:border-top="thin solid #000000" fo:border-bottom="none" fo:border-left="thin solid #000000" fo:border-right="thin solid #000000" fo:background-color="#FEEBE9"/>
      <style:text-properties fo:font-size="13pt" style:font-size-asian="13pt" style:font-size-complex="13pt" fo:font-weight="normal" style:font-weight-asian="normal" style:font-weight-complex="normal"/>
    </style:style>
    <style:style style:name="ce9" style:family="table-cell" style:parent-style-name="Default" style:data-style-name="N2"/>
    <style:style style:name="ce10" style:family="table-cell" style:parent-style-name="Default" style:data-style-name="N0">
      <style:table-cell-properties fo:border="thin solid #000000"/>
    </style:style>
    <style:style style:name="ce11" style:family="table-cell" style:parent-style-name="Hyperlink" style:data-style-name="N30">
      <style:table-cell-properties style:vertical-align="automatic" style:repeat-content="false"/>
      <style:paragraph-properties fo:text-align="end" fo:margin-right="0cm"/>
      <style:text-properties fo:color="#0563C1" style:text-underline-style="solid" style:text-underline-type="single"/>
    </style:style>
    <style:style style:name="ce12" style:family="table-cell" style:parent-style-name="Default" style:data-style-name="N0">
      <style:table-cell-properties fo:background-color="transparent"/>
    </style:style>
    <style:style style:name="ce13" style:family="table-cell" style:parent-style-name="Hyperlink" style:data-style-name="N0">
      <style:table-cell-properties style:vertical-align="automatic" fo:background-color="transparent" style:repeat-content="false"/>
      <style:paragraph-properties fo:text-align="end" fo:margin-right="0cm"/>
      <style:text-properties fo:color="#0563C1" style:text-underline-style="solid" style:text-underline-type="single"/>
    </style:style>
    <style:style style:name="ce14" style:family="table-cell" style:parent-style-name="Hyperlink" style:data-style-name="N30">
      <style:table-cell-properties style:vertical-align="automatic" fo:background-color="transparent" style:repeat-content="false"/>
      <style:paragraph-properties fo:text-align="end" fo:margin-right="0cm"/>
      <style:text-properties fo:color="#0563C1" style:text-underline-style="solid" style:text-underline-type="single"/>
    </style:style>
    <style:style style:name="ce15" style:family="table-cell" style:parent-style-name="Hyperlink" style:data-style-name="N22">
      <style:table-cell-properties fo:background-color="transparent"/>
      <style:text-properties fo:color="#0563C1" style:text-underline-style="solid" style:text-underline-type="single"/>
    </style:style>
    <style:style style:name="ce16" style:family="table-cell" style:parent-style-name="Default" style:data-style-name="N0">
      <style:table-cell-properties fo:border="thin solid #000000"/>
    </style:style>
    <style:style style:name="ce17" style:family="table-cell" style:parent-style-name="Hyperlink" style:data-style-name="N30">
      <style:table-cell-properties style:vertical-align="automatic" style:repeat-content="false"/>
      <style:paragraph-properties fo:text-align="end" fo:margin-right="0cm"/>
      <style:text-properties fo:color="#0563C1" style:text-underline-style="solid" style:text-underline-type="single"/>
    </style:style>
    <style:style style:name="co1" style:family="table-column">
      <style:table-column-properties fo:break-before="auto" style:column-width="24.3063888888889cm"/>
    </style:style>
    <style:style style:name="co2" style:family="table-column">
      <style:table-column-properties fo:break-before="auto" style:column-width="3.38666666666667cm" style:use-optimal-column-width="true"/>
    </style:style>
    <style:style style:name="co3" style:family="table-column">
      <style:table-column-properties fo:break-before="auto" style:column-width="13.6525cm"/>
    </style:style>
    <style:style style:name="co4" style:family="table-column">
      <style:table-column-properties fo:break-before="auto" style:column-width="2.02847222222222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1.44638888888889cm" style:use-optimal-column-width="true"/>
    </style:style>
    <style:style style:name="co8" style:family="table-column">
      <style:table-column-properties fo:break-before="auto" style:column-width="1.76388888888889cm" style:use-optimal-column-width="true"/>
    </style:style>
    <style:style style:name="co9" style:family="table-column">
      <style:table-column-properties fo:break-before="auto" style:column-width="3.59833333333333cm" style:use-optimal-column-width="true"/>
    </style:style>
    <style:style style:name="co10" style:family="table-column">
      <style:table-column-properties fo:break-before="auto" style:column-width="1.30527777777778cm" style:use-optimal-column-width="true"/>
    </style:style>
    <style:style style:name="co11" style:family="table-column">
      <style:table-column-properties fo:break-before="auto" style:column-width="7.40833333333333cm" style:use-optimal-column-width="true"/>
    </style:style>
    <style:style style:name="co12" style:family="table-column">
      <style:table-column-properties fo:break-before="auto" style:column-width="2.52236111111111cm" style:use-optimal-column-width="true"/>
    </style:style>
    <style:style style:name="co13" style:family="table-column">
      <style:table-column-properties fo:break-before="auto" style:column-width="0.79375cm" style:use-optimal-column-width="true"/>
    </style:style>
    <style:style style:name="co14" style:family="table-column">
      <style:table-column-properties fo:break-before="auto" style:column-width="27.7636111111111cm" style:use-optimal-column-width="true"/>
    </style:style>
    <style:style style:name="co15" style:family="table-column">
      <style:table-column-properties fo:break-before="auto" style:column-width="2.02847222222222cm" style:use-optimal-column-width="true"/>
    </style:style>
    <style:style style:name="co16" style:family="table-column">
      <style:table-column-properties fo:break-before="auto" style:column-width="1.83444444444444cm" style:use-optimal-column-width="true"/>
    </style:style>
    <style:style style:name="co17" style:family="table-column">
      <style:table-column-properties fo:break-before="auto" style:column-width="1.67569444444444cm" style:use-optimal-column-width="true"/>
    </style:style>
    <style:style style:name="ro1" style:family="table-row">
      <style:table-row-properties style:row-height="19pt" style:use-optimal-row-height="tru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31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ntroduction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9" table:default-cell-style-name="ce1"/>
        <table:table-row table:style-name="ro1">
          <table:table-cell office:value-type="string" table:style-name="ce2">
            <text:p>Expenditure of £500 or more on procurement cards 2026</text:p>
          </table:table-cell>
          <table:table-cell table:style-name="ce3"/>
          <table:table-cell table:number-columns-repeated="16382"/>
        </table:table-row>
        <table:table-row table:style-name="ro2">
          <table:table-cell table:number-columns-repeated="2" table:style-name="ce3"/>
          <table:table-cell table:number-columns-repeated="16382"/>
        </table:table-row>
        <table:table-row table:style-name="ro3">
          <table:table-cell office:value-type="string" table:style-name="ce4">
            <text:p>Introduction</text:p>
          </table:table-cell>
          <table:table-cell table:style-name="ce3"/>
          <table:table-cell table:number-columns-repeated="16382"/>
        </table:table-row>
        <table:table-row table:style-name="ro4">
          <table:table-cell office:value-type="string" table:style-name="ce5">
            <text:p>The following document contains City of Lincoln Council expenditure data of £500 or more on procurement cards for the year 2026.</text:p>
          </table:table-cell>
          <table:table-cell table:style-name="ce3"/>
          <table:table-cell table:number-columns-repeated="16382"/>
        </table:table-row>
        <table:table-row table:style-name="ro2">
          <table:table-cell table:number-columns-repeated="2" table:style-name="ce3"/>
          <table:table-cell table:number-columns-repeated="16382"/>
        </table:table-row>
        <table:table-row table:style-name="ro3">
          <table:table-cell office:value-type="string" table:style-name="ce4">
            <text:p>Contents</text:p>
          </table:table-cell>
          <table:table-cell table:style-name="ce3"/>
          <table:table-cell table:number-columns-repeated="16382"/>
        </table:table-row>
        <table:table-row table:style-name="ro2">
          <table:table-cell office:value-type="string" table:style-name="ce3">
            <text:p>Introduction</text:p>
          </table:table-cell>
          <table:table-cell table:style-name="ce6"/>
          <table:table-cell table:number-columns-repeated="16382"/>
        </table:table-row>
        <table:table-row table:style-name="ro2">
          <table:table-cell office:value-type="string" table:style-name="ce3">
            <text:p>Expenditure of £500 or more on procurement cards for January 2026</text:p>
          </table:table-cell>
          <table:table-cell office:value-type="date" office:date-value="2026-01-01T00:00:00" table:style-name="ce15">
            <text:p><text:a xlink:href="#'January 2026'.A1">Jan-26</text:a></text:p>
          </table:table-cell>
          <table:table-cell table:number-columns-repeated="16382"/>
        </table:table-row>
        <table:table-row table:style-name="ro2">
          <table:table-cell office:value-type="string" table:style-name="ce3">
            <text:p>Expenditure of £500 or more on procurement cards for February 2026</text:p>
          </table:table-cell>
          <table:table-cell office:value-type="date" office:date-value="2026-02-01T00:00:00" table:style-name="ce15">
            <text:p><text:a xlink:href="#'February 2026'.A1">Feb-26</text:a></text:p>
          </table:table-cell>
          <table:table-cell table:number-columns-repeated="16382"/>
        </table:table-row>
        <table:table-row table:style-name="ro2">
          <table:table-cell office:value-type="string" table:style-name="ce3">
            <text:p>Expenditure of £500 or more on procurement cards for March 2026</text:p>
          </table:table-cell>
          <table:table-cell office:value-type="string" table:style-name="ce13">
            <text:p><text:a xlink:href="#'March 2026'.A1">March 2026</text:a></text:p>
          </table:table-cell>
          <table:table-cell table:number-columns-repeated="16382"/>
        </table:table-row>
        <table:table-row table:style-name="ro2">
          <table:table-cell office:value-type="string" table:style-name="ce3">
            <text:p>Expenditure of £500 or more on procurement cards for April 2026</text:p>
          </table:table-cell>
          <table:table-cell office:value-type="string" table:style-name="ce17">
            <text:p><text:a xlink:href="#'April 2026'.A1">April 2026</text:a></text:p>
          </table:table-cell>
          <table:table-cell table:number-columns-repeated="16382"/>
        </table:table-row>
        <table:table-row table:style-name="ro2">
          <table:table-cell office:value-type="string" table:style-name="ce3">
            <text:p>Expenditure of £500 or more on procurement cards for May 2026</text:p>
          </table:table-cell>
          <table:table-cell office:value-type="string" table:style-name="ce17">
            <text:p><text:a xlink:href="#'May 2026'.A1">May 2026</text:a></text:p>
          </table:table-cell>
          <table:table-cell table:number-columns-repeated="16382"/>
        </table:table-row>
        <table:table-row table:style-name="ro2">
          <table:table-cell office:value-type="string" table:style-name="ce3">
            <text:p>Expenditure of £500 or more on procurement cards for June 2026</text:p>
          </table:table-cell>
          <table:table-cell office:value-type="string" table:style-name="ce17">
            <text:p><text:a xlink:href="#'June 2026'.A1">June 2026</text:a></text:p>
          </table:table-cell>
          <table:table-cell table:number-columns-repeated="16382"/>
        </table:table-row>
        <table:table-row table:number-rows-repeated="3" table:style-name="ro2">
          <table:table-cell table:style-name="ce3"/>
          <table:table-cell table:style-name="ce11"/>
          <table:table-cell table:number-columns-repeated="16382"/>
        </table:table-row>
        <table:table-row table:number-rows-repeated="3" table:style-name="ro2">
          <table:table-cell table:style-name="ce3"/>
          <table:table-cell table:style-name="ce14"/>
          <table:table-cell table:number-columns-repeated="16382" table:style-name="ce12"/>
        </table:table-row>
        <table:table-row table:style-name="ro2">
          <table:table-cell table:style-name="ce3"/>
          <table:table-cell table:style-name="ce7"/>
          <table:table-cell table:number-columns-repeated="16382"/>
        </table:table-row>
        <table:table-row table:style-name="ro3">
          <table:table-cell office:value-type="string" table:style-name="ce4">
            <text:p>Further information</text:p>
          </table:table-cell>
          <table:table-cell table:style-name="ce3"/>
          <table:table-cell table:number-columns-repeated="16382"/>
        </table:table-row>
        <table:table-row table:style-name="ro2">
          <table:table-cell office:value-type="string" table:style-name="ce1">
            <text:p>In this spreadsheet the expenditure data of £500 or more on procurement cards for 2026 is broken down into the following headings;</text:p>
          </table:table-cell>
          <table:table-cell table:style-name="ce3"/>
          <table:table-cell table:number-columns-repeated="16382"/>
        </table:table-row>
        <table:table-row table:style-name="ro2">
          <table:table-cell office:value-type="string" table:style-name="ce1">
            <text:p>Transaction number</text:p>
          </table:table-cell>
          <table:table-cell table:style-name="ce3"/>
          <table:table-cell table:number-columns-repeated="16382"/>
        </table:table-row>
        <table:table-row table:style-name="ro2">
          <table:table-cell office:value-type="string" table:style-name="ce1">
            <text:p>Period<text:s/></text:p>
          </table:table-cell>
          <table:table-cell table:style-name="ce3"/>
          <table:table-cell table:number-columns-repeated="16382"/>
        </table:table-row>
        <table:table-row table:style-name="ro2">
          <table:table-cell office:value-type="string" table:style-name="ce1">
            <text:p>Account</text:p>
          </table:table-cell>
          <table:table-cell table:style-name="ce3"/>
          <table:table-cell table:number-columns-repeated="16382"/>
        </table:table-row>
        <table:table-row table:style-name="ro2">
          <table:table-cell office:value-type="string" table:style-name="ce1">
            <text:p>Account (T)</text:p>
          </table:table-cell>
          <table:table-cell table:style-name="ce3"/>
          <table:table-cell table:number-columns-repeated="16382"/>
        </table:table-row>
        <table:table-row table:style-name="ro2">
          <table:table-cell office:value-type="string" table:style-name="ce1">
            <text:p>Category 1 coding (CAT1)</text:p>
          </table:table-cell>
          <table:table-cell table:style-name="ce3"/>
          <table:table-cell table:number-columns-repeated="16382"/>
        </table:table-row>
        <table:table-row table:style-name="ro2">
          <table:table-cell office:value-type="string" table:style-name="ce1">
            <text:p>Category 1 coding (CAT1 T)</text:p>
          </table:table-cell>
          <table:table-cell table:style-name="ce3"/>
          <table:table-cell table:number-columns-repeated="16382"/>
        </table:table-row>
        <table:table-row table:style-name="ro2">
          <table:table-cell office:value-type="string" table:style-name="ce1">
            <text:p>Category 4 coding (CAT4)</text:p>
          </table:table-cell>
          <table:table-cell table:style-name="ce3"/>
          <table:table-cell table:number-columns-repeated="16382"/>
        </table:table-row>
        <table:table-row table:style-name="ro2">
          <table:table-cell office:value-type="string" table:style-name="ce1">
            <text:p>Category 5 coding (CAT5)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Category 7 coding (CAT7)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ax code (TC)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Text</text:p>
          </table:table-cell>
          <table:table-cell table:number-columns-repeated="16383"/>
        </table:table-row>
        <table:table-row table:style-name="ro2">
          <table:table-cell office:value-type="string" table:style-name="ce1">
            <text:p>Amount</text:p>
          </table:table-cell>
          <table:table-cell table:number-columns-repeated="16383"/>
        </table:table-row>
        <table:table-row table:style-name="ro3">
          <table:table-cell office:value-type="string" table:style-name="ce4">
            <text:p>Publication information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Date of publication:</text:p>
          </table:table-cell>
          <table:table-cell table:number-columns-repeated="16383"/>
        </table:table-row>
        <table:table-row table:style-name="ro2">
          <table:table-cell office:value-type="string" table:style-name="ce3">
            <text:p>City of Lincoln Council</text:p>
          </table:table-cell>
          <table:table-cell table:number-columns-repeated="16383"/>
        </table:table-row>
        <table:table-row table:style-name="ro2">
          <table:table-cell table:style-name="ce1">
            <draw:frame draw:z-index="1" draw:id="id0" draw:style-name="a0" draw:name="Picture 3" svg:x="0.03125in" svg:y="0.05208in" svg:width="1.72917in" svg:height="0.93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16383"/>
        </table:table-row>
        <table:table-row table:style-name="ro2">
          <table:table-cell table:style-name="ce3"/>
          <table:table-cell table:number-columns-repeated="16383"/>
        </table:table-row>
        <table:table-row table:number-rows-repeated="1048537" table:style-name="ro2">
          <table:table-cell table:number-columns-repeated="16384"/>
        </table:table-row>
      </table:table>
      <table:table table:name="January_2026" table:style-name="ta2"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0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5" table:number-columns-repeated="16370" table:default-cell-style-name="ce1"/>
        <table:table-row table:style-name="ro2">
          <table:table-cell table:number-columns-repeated="16384"/>
        </table:table-row>
        <table:table-row table:style-name="ro1">
          <table:table-cell/>
          <table:table-cell office:value-type="string" table:style-name="ce2">
            <text:p>Expenditure of £500 or more on procurement cards January <text:s/>2026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office:value-type="string" table:style-name="ce8">
            <text:p>Transaction number</text:p>
          </table:table-cell>
          <table:table-cell office:value-type="string" table:style-name="ce8">
            <text:p>Period</text:p>
          </table:table-cell>
          <table:table-cell office:value-type="string" table:style-name="ce8">
            <text:p>Account</text:p>
          </table:table-cell>
          <table:table-cell office:value-type="string" table:style-name="ce8">
            <text:p>Account (T)</text:p>
          </table:table-cell>
          <table:table-cell office:value-type="string" table:style-name="ce8">
            <text:p>CAT1</text:p>
          </table:table-cell>
          <table:table-cell office:value-type="string" table:style-name="ce8">
            <text:p>CAT1 (T)</text:p>
          </table:table-cell>
          <table:table-cell office:value-type="string" table:style-name="ce8">
            <text:p>CAT4</text:p>
          </table:table-cell>
          <table:table-cell office:value-type="string" table:style-name="ce8">
            <text:p>CAT5</text:p>
          </table:table-cell>
          <table:table-cell office:value-type="string" table:style-name="ce8">
            <text:p>CAT7</text:p>
          </table:table-cell>
          <table:table-cell office:value-type="string" table:style-name="ce8">
            <text:p>TC</text:p>
          </table:table-cell>
          <table:table-cell office:value-type="string" table:style-name="ce8">
            <text:p>Text</text:p>
          </table:table-cell>
          <table:table-cell office:value-type="string" table:style-name="ce8">
            <text:p>Amount</text:p>
          </table:table-cell>
          <table:table-cell table:number-columns-repeated="16371" table:style-name="ce1"/>
        </table:table-row>
        <table:table-row table:style-name="ro2">
          <table:table-cell/>
          <table:table-cell table:number-columns-repeated="2" table:style-name="ce10"/>
          <table:table-cell office:value-type="float" office:value="40020" table:style-name="ce10">
            <text:p>40020</text:p>
          </table:table-cell>
          <table:table-cell office:value-type="string" table:style-name="ce10">
            <text:p>Materials Purchase</text:p>
          </table:table-cell>
          <table:table-cell office:value-type="float" office:value="9015" table:style-name="ce10">
            <text:p>9015</text:p>
          </table:table-cell>
          <table:table-cell office:value-type="string" table:style-name="ce10">
            <text:p>Maintenance &amp; Construction</text:p>
          </table:table-cell>
          <table:table-cell table:number-columns-repeated="3" table:style-name="ce10"/>
          <table:table-cell office:value-type="string" table:style-name="ce10">
            <text:p>MP</text:p>
          </table:table-cell>
          <table:table-cell office:value-type="string" table:style-name="ce10">
            <text:p><text:s/>January Pcard Screwfix DirectVarious plumbing materials</text:p>
          </table:table-cell>
          <table:table-cell office:value-type="float" office:value="618.73" table:style-name="ce10">
            <text:p>618.7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January Pcard temporary accommodation 31/01/326-09/02/26<text:s/></text:p>
          </table:table-cell>
          <table:table-cell office:value-type="float" office:value="627.86" table:style-name="ce10">
            <text:p>627.8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901" table:style-name="ce10">
            <text:p>40901</text:p>
          </table:table-cell>
          <table:table-cell office:value-type="string" table:style-name="ce10">
            <text:p>Specialist Miscellaneous</text:p>
          </table:table-cell>
          <table:table-cell office:value-type="float" office:value="2006" table:style-name="ce10">
            <text:p>2006</text:p>
          </table:table-cell>
          <table:table-cell office:value-type="string" table:style-name="ce10">
            <text:p>Housing Revenue Account Rents</text:p>
          </table:table-cell>
          <table:table-cell office:value-type="string" table:style-name="ce10">
            <text:p>MISC</text:p>
          </table:table-cell>
          <table:table-cell table:style-name="ce10"/>
          <table:table-cell office:value-type="string" table:style-name="ce10">
            <text:p>NA</text:p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January Pcard temporary accommodationTemporary accomodation<text:s text:c="2"/></text:p>
          </table:table-cell>
          <table:table-cell office:value-type="float" office:value="641.44000000000005" table:style-name="ce10">
            <text:p>641.4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temporary accommodation 05/01/26-12/01/26<text:s/></text:p>
          </table:table-cell>
          <table:table-cell office:value-type="float" office:value="573" table:style-name="ce10">
            <text:p>57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80" table:style-name="ce10">
            <text:p>40080</text:p>
          </table:table-cell>
          <table:table-cell office:value-type="string" table:style-name="ce10">
            <text:p>Office Equipment</text:p>
          </table:table-cell>
          <table:table-cell office:value-type="float" office:value="1751" table:style-name="ce10">
            <text:p>1751</text:p>
          </table:table-cell>
          <table:table-cell office:value-type="string" table:style-name="ce10">
            <text:p>Facilities Management</text:p>
          </table:table-cell>
          <table:table-cell table:number-columns-repeated="3" table:style-name="ce10"/>
          <table:table-cell office:value-type="string" table:style-name="ce10">
            <text:p>MP</text:p>
          </table:table-cell>
          <table:table-cell office:value-type="string" table:style-name="ce10">
            <text:p><text:s/>January Pcard Www.OfficefurnitureonlineRound meeting table with 4 chairs and <text:s/>pinnable office partition screens</text:p>
          </table:table-cell>
          <table:table-cell office:value-type="float" office:value="716.4" table:style-name="ce10">
            <text:p>716.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temporary accommodation 19/01/26-27/01/26<text:s/></text:p>
          </table:table-cell>
          <table:table-cell office:value-type="float" office:value="646.20000000000005" table:style-name="ce10">
            <text:p>646.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3" table:style-name="ce10">
            <text:p>1253</text:p>
          </table:table-cell>
          <table:table-cell office:value-type="string" table:style-name="ce10">
            <text:p>Homeless Other Temp Accommodation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United Carpets Lincoln - FLOORING <text:s/>TA LICENCE PROPERTY -UNITED CARPETS</text:p>
          </table:table-cell>
          <table:table-cell office:value-type="float" office:value="680" table:style-name="ce10">
            <text:p>68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5" table:style-name="ce10">
            <text:p>1935</text:p>
          </table:table-cell>
          <table:table-cell office:value-type="string" table:style-name="ce10">
            <text:p>Homeless Prevention - HPG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United Carpets Lincoln - FLOORING <text:s/>TA LICENCE PROPERTY -UNITED CARPETS</text:p>
          </table:table-cell>
          <table:table-cell office:value-type="float" office:value="680" table:style-name="ce10">
            <text:p>68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January Pcard temporary accommodation - <text:s/>- 22/01/2026 TO 29/01/2026</text:p>
          </table:table-cell>
          <table:table-cell office:value-type="float" office:value="687" table:style-name="ce10">
            <text:p>687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temporary accommodation - <text:s/>- 29/01/2026 TO 05/02/2026</text:p>
          </table:table-cell>
          <table:table-cell office:value-type="float" office:value="711" table:style-name="ce10">
            <text:p>711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January Pcard temporary accommodation - <text:s/>- 15/01/2026 TO 22/01/2026</text:p>
          </table:table-cell>
          <table:table-cell office:value-type="float" office:value="723" table:style-name="ce10">
            <text:p>72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temporary accommodation 12/01/26-19/01/26<text:s/></text:p>
          </table:table-cell>
          <table:table-cell office:value-type="float" office:value="745" table:style-name="ce10">
            <text:p>74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temporary accommodation 12/01/26-19/01/26<text:s/></text:p>
          </table:table-cell>
          <table:table-cell office:value-type="float" office:value="787.5" table:style-name="ce10">
            <text:p>787.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temporary accommodation 05/01/26-12/01/26<text:s/></text:p>
          </table:table-cell>
          <table:table-cell office:value-type="float" office:value="787.5" table:style-name="ce10">
            <text:p>787.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00" table:style-name="ce10">
            <text:p>40000</text:p>
          </table:table-cell>
          <table:table-cell office:value-type="string" table:style-name="ce10">
            <text:p>Equipment Purchase</text:p>
          </table:table-cell>
          <table:table-cell office:value-type="float" office:value="9015" table:style-name="ce10">
            <text:p>9015</text:p>
          </table:table-cell>
          <table:table-cell office:value-type="string" table:style-name="ce10">
            <text:p>Maintenance &amp; Construction</text:p>
          </table:table-cell>
          <table:table-cell table:number-columns-repeated="2" table:style-name="ce10"/>
          <table:table-cell office:value-type="string" table:style-name="ce10">
            <text:p>NA</text:p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January Pcard Flooring Hutd LtdFloor tiles</text:p>
          </table:table-cell>
          <table:table-cell office:value-type="float" office:value="972" table:style-name="ce10">
            <text:p>97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00" table:style-name="ce10">
            <text:p>40000</text:p>
          </table:table-cell>
          <table:table-cell office:value-type="string" table:style-name="ce10">
            <text:p>Equipment Purchase</text:p>
          </table:table-cell>
          <table:table-cell office:value-type="float" office:value="9015" table:style-name="ce10">
            <text:p>9015</text:p>
          </table:table-cell>
          <table:table-cell office:value-type="string" table:style-name="ce10">
            <text:p>Maintenance &amp; Construction</text:p>
          </table:table-cell>
          <table:table-cell table:number-columns-repeated="2" table:style-name="ce10"/>
          <table:table-cell office:value-type="string" table:style-name="ce10">
            <text:p>NA</text:p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January Pcard SafelincsSwing door closers</text:p>
          </table:table-cell>
          <table:table-cell office:value-type="float" office:value="1010.28" table:style-name="ce10">
            <text:p>1010.2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temporary accommodation 27/01/26-03/02/26<text:s/>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5" table:style-name="ce10">
            <text:p>1935</text:p>
          </table:table-cell>
          <table:table-cell office:value-type="string" table:style-name="ce10">
            <text:p>Homeless Prevention - HPG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United Carpets Lincoln- FLOORING <text:s/>TA LICENCE - UNITED CARPETS</text:p>
          </table:table-cell>
          <table:table-cell office:value-type="float" office:value="1000" table:style-name="ce10">
            <text:p>100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5" table:style-name="ce10">
            <text:p>1935</text:p>
          </table:table-cell>
          <table:table-cell office:value-type="string" table:style-name="ce10">
            <text:p>Homeless Prevention - HPG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United Carpets Lincoln - flooring <text:s/>TA LICENCE PROPERTY - UNTIED CARPETS</text:p>
          </table:table-cell>
          <table:table-cell office:value-type="float" office:value="1000" table:style-name="ce10">
            <text:p>100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5" table:style-name="ce10">
            <text:p>1935</text:p>
          </table:table-cell>
          <table:table-cell office:value-type="string" table:style-name="ce10">
            <text:p>Homeless Prevention - HPG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United Carpets Lincoln- FLOORING <text:s/>TA LICENCE PROPERTY UNITED CARPETS</text:p>
          </table:table-cell>
          <table:table-cell office:value-type="float" office:value="1000" table:style-name="ce10">
            <text:p>100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3" table:style-name="ce10">
            <text:p>1253</text:p>
          </table:table-cell>
          <table:table-cell office:value-type="string" table:style-name="ce10">
            <text:p>Homeless Other Temp Accommodation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United Carpets Lincoln- FLOORING <text:s/>TA LICENCE - UNITED CARPETS</text:p>
          </table:table-cell>
          <table:table-cell office:value-type="float" office:value="1000" table:style-name="ce10">
            <text:p>100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3" table:style-name="ce10">
            <text:p>1253</text:p>
          </table:table-cell>
          <table:table-cell office:value-type="string" table:style-name="ce10">
            <text:p>Homeless Other Temp Accommodation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United Carpets Lincoln - flooring <text:s/>TA LICENCE PROPERTY - UNTIED CARPETS</text:p>
          </table:table-cell>
          <table:table-cell office:value-type="float" office:value="1000" table:style-name="ce10">
            <text:p>100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3" table:style-name="ce10">
            <text:p>1253</text:p>
          </table:table-cell>
          <table:table-cell office:value-type="string" table:style-name="ce10">
            <text:p>Homeless Other Temp Accommodation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January Pcard United Carpets Lincoln- FLOORING <text:s/>TA LICENCE PROPERTY UNITED CARPETS</text:p>
          </table:table-cell>
          <table:table-cell office:value-type="float" office:value="1000" table:style-name="ce10">
            <text:p>1000</text:p>
          </table:table-cell>
          <table:table-cell table:style-name="ce9"/>
          <table:table-cell table:number-columns-repeated="16370"/>
        </table:table-row>
        <table:table-row table:number-rows-repeated="1048549" table:style-name="ro2">
          <table:table-cell table:number-columns-repeated="16384"/>
        </table:table-row>
      </table:table>
      <table:table table:name="February_2026" table:style-name="ta2"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0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7" table:default-cell-style-name="ce1"/>
        <table:table-column table:style-name="co5" table:number-columns-repeated="16371" table:default-cell-style-name="ce1"/>
        <table:table-row table:style-name="ro2">
          <table:table-cell table:number-columns-repeated="16384"/>
        </table:table-row>
        <table:table-row table:style-name="ro1">
          <table:table-cell/>
          <table:table-cell office:value-type="string" table:style-name="ce2">
            <text:p>Expenditure of £500 or more on procurement cards February <text:s/>2026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office:value-type="string" table:style-name="ce8">
            <text:p>Transaction number</text:p>
          </table:table-cell>
          <table:table-cell office:value-type="string" table:style-name="ce8">
            <text:p>Period</text:p>
          </table:table-cell>
          <table:table-cell office:value-type="string" table:style-name="ce8">
            <text:p>Account</text:p>
          </table:table-cell>
          <table:table-cell office:value-type="string" table:style-name="ce8">
            <text:p>Account (T)</text:p>
          </table:table-cell>
          <table:table-cell office:value-type="string" table:style-name="ce8">
            <text:p>CAT1</text:p>
          </table:table-cell>
          <table:table-cell office:value-type="string" table:style-name="ce8">
            <text:p>CAT1 (T)</text:p>
          </table:table-cell>
          <table:table-cell office:value-type="string" table:style-name="ce8">
            <text:p>CAT4</text:p>
          </table:table-cell>
          <table:table-cell office:value-type="string" table:style-name="ce8">
            <text:p>CAT5</text:p>
          </table:table-cell>
          <table:table-cell office:value-type="string" table:style-name="ce8">
            <text:p>CAT7</text:p>
          </table:table-cell>
          <table:table-cell office:value-type="string" table:style-name="ce8">
            <text:p>TC</text:p>
          </table:table-cell>
          <table:table-cell office:value-type="string" table:style-name="ce8">
            <text:p>Text</text:p>
          </table:table-cell>
          <table:table-cell office:value-type="string" table:style-name="ce8">
            <text:p>Amount</text:p>
          </table:table-cell>
          <table:table-cell table:number-columns-repeated="16371" table:style-name="ce1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05/02/26-12/02/26 <text:s/>temporary accommodation</text:p>
          </table:table-cell>
          <table:table-cell office:value-type="float" office:value="504.38" table:style-name="ce10">
            <text:p>504.3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temporary accommodation05/02/26-12/02/26<text:s text:c="2"/></text:p>
          </table:table-cell>
          <table:table-cell office:value-type="float" office:value="504.38" table:style-name="ce10">
            <text:p>504.3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temporary accommodation 05/02/26-12/02/26<text:s text:c="2"/></text:p>
          </table:table-cell>
          <table:table-cell office:value-type="float" office:value="507.23" table:style-name="ce10">
            <text:p>507.2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03/02/26-10/02/26 <text:s/>temporary accommodation</text:p>
          </table:table-cell>
          <table:table-cell office:value-type="float" office:value="513.88" table:style-name="ce10">
            <text:p>513.8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10915" table:style-name="ce10">
            <text:p>10915</text:p>
          </table:table-cell>
          <table:table-cell office:value-type="string" table:style-name="ce10">
            <text:p>Training Courses</text:p>
          </table:table-cell>
          <table:table-cell office:value-type="float" office:value="9015" table:style-name="ce10">
            <text:p>9015</text:p>
          </table:table-cell>
          <table:table-cell office:value-type="string" table:style-name="ce10">
            <text:p>Maintenance &amp; Construction</text:p>
          </table:table-cell>
          <table:table-cell table:number-columns-repeated="3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Westminster InsightWestminster Insight total £1535.62 + VAT 30/04/2026 online event. 'Awaabs Law, Managing Hazards in Social Housing'</text:p>
          </table:table-cell>
          <table:table-cell office:value-type="float" office:value="526.5" table:style-name="ce10">
            <text:p>526.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590" table:style-name="ce10">
            <text:p>40590</text:p>
          </table:table-cell>
          <table:table-cell office:value-type="string" table:style-name="ce10">
            <text:p>IT Costs</text:p>
          </table:table-cell>
          <table:table-cell office:value-type="float" office:value="5670" table:style-name="ce10">
            <text:p>5670</text:p>
          </table:table-cell>
          <table:table-cell office:value-type="string" table:style-name="ce10">
            <text:p>Hamilton House</text:p>
          </table:table-cell>
          <table:table-cell office:value-type="string" table:style-name="ce10">
            <text:p>CONSUMBL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Amznmktplace*bq1fw1g251 x Badgy 100 - ID Badger Printer #23047<text:s/></text:p>
          </table:table-cell>
          <table:table-cell office:value-type="float" office:value="530" table:style-name="ce10">
            <text:p>53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- temporary accommodation <text:s/>- 26/02/2026 TO 05/03/2026</text:p>
          </table:table-cell>
          <table:table-cell office:value-type="float" office:value="545.23" table:style-name="ce10">
            <text:p>545.23</text:p>
          </table:table-cell>
          <table:table-cell table:style-name="ce9"/>
          <table:table-cell table:number-columns-repeated="16370"/>
        </table:table-row>
        <table:table-row table:number-rows-repeated="2"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24/02/26-03/03/26 <text:s/>temporary accommodation</text:p>
          </table:table-cell>
          <table:table-cell office:value-type="float" office:value="568.98" table:style-name="ce10">
            <text:p>568.9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- <text:s/>temporary accommodation - 26/02/2026 TO 05/03/2026</text:p>
          </table:table-cell>
          <table:table-cell office:value-type="float" office:value="576.58000000000004" table:style-name="ce10">
            <text:p>576.5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8" table:style-name="ce10">
            <text:p>1258</text:p>
          </table:table-cell>
          <table:table-cell office:value-type="string" table:style-name="ce10">
            <text:p>Rough Sleeper Projec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- 12/02/2026 TO 19/02/2026 temporary accommodation</text:p>
          </table:table-cell>
          <table:table-cell office:value-type="float" office:value="576.58000000000004" table:style-name="ce10">
            <text:p>576.5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27/02/26-06/03/26 <text:s text:c="2"/>temporary accommodation</text:p>
          </table:table-cell>
          <table:table-cell office:value-type="float" office:value="581.33000000000004" table:style-name="ce10">
            <text:p>581.3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10/02/26-17/02/26 <text:s/>temporary accommodation</text:p>
          </table:table-cell>
          <table:table-cell office:value-type="float" office:value="600.34" table:style-name="ce10">
            <text:p>600.3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20/02/26-27/02/26 <text:s/>temporary accommodation</text:p>
          </table:table-cell>
          <table:table-cell office:value-type="float" office:value="611.74" table:style-name="ce10">
            <text:p>611.7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10/02/26-17/02/26 <text:s/>temporary accommodation</text:p>
          </table:table-cell>
          <table:table-cell office:value-type="float" office:value="620.28" table:style-name="ce10">
            <text:p>620.2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temporary accommodation 06/02/26-13/02/26<text:s/></text:p>
          </table:table-cell>
          <table:table-cell office:value-type="float" office:value="626" table:style-name="ce10">
            <text:p>62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10/02/26-17/02/26 <text:s/>temporary accommodation</text:p>
          </table:table-cell>
          <table:table-cell office:value-type="float" office:value="655.43" table:style-name="ce10">
            <text:p>655.4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12/02/26-19/02/26 <text:s/>temporary accommodation</text:p>
          </table:table-cell>
          <table:table-cell office:value-type="float" office:value="657.34" table:style-name="ce10">
            <text:p>657.3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February Pcard <text:s/>04/02/26-09/02/26 <text:s text:c="2"/>temporary accommodation</text:p>
          </table:table-cell>
          <table:table-cell office:value-type="float" office:value="552" table:style-name="ce10">
            <text:p>55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17/02/26-24/02/26 <text:s/>temporary accommodation</text:p>
          </table:table-cell>
          <table:table-cell office:value-type="float" office:value="664.93" table:style-name="ce10">
            <text:p>664.9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17/02/26-24/02/26 <text:s/>temporary accommodation</text:p>
          </table:table-cell>
          <table:table-cell office:value-type="float" office:value="673.48" table:style-name="ce10">
            <text:p>673.4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19/02/26-26/02/26 <text:s/>temporary accommodation</text:p>
          </table:table-cell>
          <table:table-cell office:value-type="float" office:value="674.44" table:style-name="ce10">
            <text:p>674.4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February Pcard <text:s/>- temporary accommodation <text:s text:c="2"/>- 18/02/2026 TO 26/02/2026</text:p>
          </table:table-cell>
          <table:table-cell office:value-type="float" office:value="568.97" table:style-name="ce10">
            <text:p>568.97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09/02/265-16/02/26 <text:s/>temporary accommodation</text:p>
          </table:table-cell>
          <table:table-cell office:value-type="float" office:value="690.58" table:style-name="ce10">
            <text:p>690.5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09/02/26-16/02/26 <text:s/>temporary accommodation</text:p>
          </table:table-cell>
          <table:table-cell office:value-type="float" office:value="690.58" table:style-name="ce10">
            <text:p>690.5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February Pcard temporary accommodation 11/02/26-18/02/26<text:s/></text:p>
          </table:table-cell>
          <table:table-cell office:value-type="float" office:value="590.49" table:style-name="ce10">
            <text:p>590.4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-temporary accommodation - 19/02/2026 TO 26/02/2026</text:p>
          </table:table-cell>
          <table:table-cell office:value-type="float" office:value="720.04" table:style-name="ce10">
            <text:p>720.0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00" table:style-name="ce10">
            <text:p>40000</text:p>
          </table:table-cell>
          <table:table-cell office:value-type="string" table:style-name="ce10">
            <text:p>Equipment Purchase</text:p>
          </table:table-cell>
          <table:table-cell office:value-type="float" office:value="9015" table:style-name="ce10">
            <text:p>9015</text:p>
          </table:table-cell>
          <table:table-cell office:value-type="string" table:style-name="ce10">
            <text:p>Maintenance &amp; Construction</text:p>
          </table:table-cell>
          <table:table-cell table:number-columns-repeated="2" table:style-name="ce10"/>
          <table:table-cell office:value-type="string" table:style-name="ce10">
            <text:p>NA</text:p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February Pcard Amznmktplace*b52i761v52 x Battery powered air circulating masks</text:p>
          </table:table-cell>
          <table:table-cell office:value-type="float" office:value="726" table:style-name="ce10">
            <text:p>72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00" table:style-name="ce10">
            <text:p>40000</text:p>
          </table:table-cell>
          <table:table-cell office:value-type="string" table:style-name="ce10">
            <text:p>Equipment Purchase</text:p>
          </table:table-cell>
          <table:table-cell office:value-type="float" office:value="9015" table:style-name="ce10">
            <text:p>9015</text:p>
          </table:table-cell>
          <table:table-cell office:value-type="string" table:style-name="ce10">
            <text:p>Maintenance &amp; Construction</text:p>
          </table:table-cell>
          <table:table-cell table:number-columns-repeated="2" table:style-name="ce10"/>
          <table:table-cell office:value-type="string" table:style-name="ce10">
            <text:p>NA</text:p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February Pcard Amznmktplace*859tp6gn52 x Battery powered air circulating masks</text:p>
          </table:table-cell>
          <table:table-cell office:value-type="float" office:value="726" table:style-name="ce10">
            <text:p>72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<text:s/>13/02/26-20/02/26 <text:s/>temporary accommodation</text:p>
          </table:table-cell>
          <table:table-cell office:value-type="float" office:value="760.88" table:style-name="ce10">
            <text:p>760.8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February Pcard temporary accommodation <text:s text:c="2"/>- 12/02/2026 TO 19/02/2026</text:p>
          </table:table-cell>
          <table:table-cell office:value-type="float" office:value="653" table:style-name="ce10">
            <text:p>65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590" table:style-name="ce10">
            <text:p>40590</text:p>
          </table:table-cell>
          <table:table-cell office:value-type="string" table:style-name="ce10">
            <text:p>IT Costs</text:p>
          </table:table-cell>
          <table:table-cell office:value-type="float" office:value="5670" table:style-name="ce10">
            <text:p>5670</text:p>
          </table:table-cell>
          <table:table-cell office:value-type="string" table:style-name="ce10">
            <text:p>Hamilton House</text:p>
          </table:table-cell>
          <table:table-cell office:value-type="string" table:style-name="ce10">
            <text:p>CONSUMBL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Amazon* 3z7us5vu51 x EasyBadge 3.0 Complete ID Card Printer Bundle - £654.17 ExVAT #23154 - Ngreen</text:p>
          </table:table-cell>
          <table:table-cell office:value-type="float" office:value="785" table:style-name="ce10">
            <text:p>78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February Pcard <text:s/>- temporary accommodation <text:s/>- 12/02/2026 TO 19/02/2026</text:p>
          </table:table-cell>
          <table:table-cell office:value-type="float" office:value="657.33" table:style-name="ce10">
            <text:p>657.3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20800" table:style-name="ce10">
            <text:p>20800</text:p>
          </table:table-cell>
          <table:table-cell office:value-type="string" table:style-name="ce10">
            <text:p>Grounds Maintenance</text:p>
          </table:table-cell>
          <table:table-cell office:value-type="float" office:value="1313" table:style-name="ce10">
            <text:p>1313</text:p>
          </table:table-cell>
          <table:table-cell office:value-type="string" table:style-name="ce10">
            <text:p>Hartsholme Country Park</text:p>
          </table:table-cell>
          <table:table-cell office:value-type="string" table:style-name="ce10">
            <text:p>MATERIAL</text:p>
          </table:table-cell>
          <table:table-cell table:style-name="ce10"/>
          <table:table-cell office:value-type="string" table:style-name="ce10">
            <text:p>NA</text:p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February Pcard Activities AwayBoat training 3 persons</text:p>
          </table:table-cell>
          <table:table-cell office:value-type="float" office:value="750" table:style-name="ce10">
            <text:p>75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February Pcard temporary accommodation 25/02/26-03/03/26<text:s/></text:p>
          </table:table-cell>
          <table:table-cell office:value-type="float" office:value="750" table:style-name="ce10">
            <text:p>75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February Pcard temporary accommodation 05/02/26-12/02/26<text:s text:c="3"/></text:p>
          </table:table-cell>
          <table:table-cell office:value-type="float" office:value="760" table:style-name="ce10">
            <text:p>76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February Pcard temporary accommodation <text:s text:c="2"/>- 26/02/2026 TO 05/03/2026</text:p>
          </table:table-cell>
          <table:table-cell office:value-type="float" office:value="788" table:style-name="ce10">
            <text:p>78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10915" table:style-name="ce10">
            <text:p>10915</text:p>
          </table:table-cell>
          <table:table-cell office:value-type="string" table:style-name="ce10">
            <text:p>Training Courses</text:p>
          </table:table-cell>
          <table:table-cell office:value-type="float" office:value="1901" table:style-name="ce10">
            <text:p>1901</text:p>
          </table:table-cell>
          <table:table-cell office:value-type="string" table:style-name="ce10">
            <text:p>Housing Business Support</text:p>
          </table:table-cell>
          <table:table-cell table:number-columns-repeated="3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St John AmbulanceFirst Aid and Mental Health training</text:p>
          </table:table-cell>
          <table:table-cell office:value-type="float" office:value="954" table:style-name="ce10">
            <text:p>95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00" table:style-name="ce10">
            <text:p>40000</text:p>
          </table:table-cell>
          <table:table-cell office:value-type="string" table:style-name="ce10">
            <text:p>Equipment Purchase</text:p>
          </table:table-cell>
          <table:table-cell office:value-type="float" office:value="1354" table:style-name="ce10">
            <text:p>1354</text:p>
          </table:table-cell>
          <table:table-cell office:value-type="string" table:style-name="ce10">
            <text:p>Visitor Information Centre</text:p>
          </table:table-cell>
          <table:table-cell table:number-columns-repeated="2" table:style-name="ce10"/>
          <table:table-cell office:value-type="string" table:style-name="ce10">
            <text:p>NA</text:p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February Pcard Www.Printerland.Co1 x Xerox C325 + High Capacity Toner Value Pack CMY (5,500 Pages) K (8,000 Pages) - #23035 - MSIMS (VIC)</text:p>
          </table:table-cell>
          <table:table-cell office:value-type="float" office:value="976.54" table:style-name="ce10">
            <text:p>976.5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February Pcard temporary accommodation - 19/02/2026 TO 26/02/2026</text:p>
          </table:table-cell>
          <table:table-cell office:value-type="float" office:value="837" table:style-name="ce10">
            <text:p>837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0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Temporary accommodation</text:p>
          </table:table-cell>
          <table:table-cell office:value-type="float" office:value="1032.1099999999999" table:style-name="ce10">
            <text:p>1032.11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February Pcard temporary accommodation 11/02/26-18/02/26<text:s/>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February Pcard temporary accommodation 18/02/26-25/02/26<text:s/>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10915" table:style-name="ce10">
            <text:p>10915</text:p>
          </table:table-cell>
          <table:table-cell office:value-type="string" table:style-name="ce10">
            <text:p>Training Courses</text:p>
          </table:table-cell>
          <table:table-cell office:value-type="float" office:value="1901" table:style-name="ce10">
            <text:p>1901</text:p>
          </table:table-cell>
          <table:table-cell office:value-type="string" table:style-name="ce10">
            <text:p>Housing Business Support</text:p>
          </table:table-cell>
          <table:table-cell table:number-columns-repeated="3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Westminster InsightWestminster Insight total £1535.62 + VAT 30/04/2026 online event. 'Awaabs Law, Managing Hazards in Social Housing'</text:p>
          </table:table-cell>
          <table:table-cell office:value-type="float" office:value="1052.99" table:style-name="ce10">
            <text:p>1052.9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0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February Pcard Temporary accommodation</text:p>
          </table:table-cell>
          <table:table-cell office:value-type="float" office:value="1197.3399999999999" table:style-name="ce10">
            <text:p>1197.3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February Pcard temporary accommodation 03/02/26-11/02/26<text:s/></text:p>
          </table:table-cell>
          <table:table-cell office:value-type="float" office:value="1000" table:style-name="ce10">
            <text:p>100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00" table:style-name="ce10">
            <text:p>40000</text:p>
          </table:table-cell>
          <table:table-cell office:value-type="string" table:style-name="ce10">
            <text:p>Equipment Purchase</text:p>
          </table:table-cell>
          <table:table-cell office:value-type="float" office:value="1366" table:style-name="ce10">
            <text:p>1366</text:p>
          </table:table-cell>
          <table:table-cell office:value-type="string" table:style-name="ce10">
            <text:p>Bud Robinson Community Centre</text:p>
          </table:table-cell>
          <table:table-cell table:number-columns-repeated="2" table:style-name="ce10"/>
          <table:table-cell office:value-type="string" table:style-name="ce10">
            <text:p>NA</text:p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February Pcard Www.OfficefurnitureonlineOffice furniture online- 7 X flip top tables</text:p>
          </table:table-cell>
          <table:table-cell office:value-type="float" office:value="1915.2" table:style-name="ce10">
            <text:p>1915.2</text:p>
          </table:table-cell>
          <table:table-cell table:style-name="ce9"/>
          <table:table-cell table:number-columns-repeated="16370"/>
        </table:table-row>
        <table:table-row table:number-rows-repeated="1048525" table:style-name="ro2">
          <table:table-cell table:number-columns-repeated="16384"/>
        </table:table-row>
      </table:table>
      <table:table table:name="March_2026" table:style-name="ta2"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0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5" table:number-columns-repeated="16371" table:default-cell-style-name="ce1"/>
        <table:table-row table:style-name="ro2">
          <table:table-cell table:number-columns-repeated="16384"/>
        </table:table-row>
        <table:table-row table:style-name="ro1">
          <table:table-cell/>
          <table:table-cell office:value-type="string" table:style-name="ce2">
            <text:p>Expenditure of £500 or more on procurement cards March <text:s/>2026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office:value-type="string" table:style-name="ce8">
            <text:p>Transaction number</text:p>
          </table:table-cell>
          <table:table-cell office:value-type="string" table:style-name="ce8">
            <text:p>Period</text:p>
          </table:table-cell>
          <table:table-cell office:value-type="string" table:style-name="ce8">
            <text:p>Account</text:p>
          </table:table-cell>
          <table:table-cell office:value-type="string" table:style-name="ce8">
            <text:p>Account (T)</text:p>
          </table:table-cell>
          <table:table-cell office:value-type="string" table:style-name="ce8">
            <text:p>CAT1</text:p>
          </table:table-cell>
          <table:table-cell office:value-type="string" table:style-name="ce8">
            <text:p>CAT1 (T)</text:p>
          </table:table-cell>
          <table:table-cell office:value-type="string" table:style-name="ce8">
            <text:p>CAT4</text:p>
          </table:table-cell>
          <table:table-cell office:value-type="string" table:style-name="ce8">
            <text:p>CAT5</text:p>
          </table:table-cell>
          <table:table-cell office:value-type="string" table:style-name="ce8">
            <text:p>CAT7</text:p>
          </table:table-cell>
          <table:table-cell office:value-type="string" table:style-name="ce8">
            <text:p>TC</text:p>
          </table:table-cell>
          <table:table-cell office:value-type="string" table:style-name="ce8">
            <text:p>Text</text:p>
          </table:table-cell>
          <table:table-cell office:value-type="string" table:style-name="ce8">
            <text:p>Amount</text:p>
          </table:table-cell>
          <table:table-cell table:number-columns-repeated="16371" table:style-name="ce1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03/03/26-10/03/26<text:s/></text:p>
          </table:table-cell>
          <table:table-cell office:value-type="float" office:value="508.18" table:style-name="ce10">
            <text:p>508.1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- <text:s/>- 26/03/2026 TO 01/04/2026</text:p>
          </table:table-cell>
          <table:table-cell office:value-type="float" office:value="525.28" table:style-name="ce10">
            <text:p>525.2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09/03/26-16/03/26<text:s/></text:p>
          </table:table-cell>
          <table:table-cell office:value-type="float" office:value="527.17999999999995" table:style-name="ce10">
            <text:p>527.1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- <text:s/>- 05/03/2026 UNTIL 12/03/2026</text:p>
          </table:table-cell>
          <table:table-cell office:value-type="float" office:value="532.88" table:style-name="ce10">
            <text:p>532.8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- <text:s/>- 26/03/2026 TO 01/04/2026</text:p>
          </table:table-cell>
          <table:table-cell office:value-type="float" office:value="539.54" table:style-name="ce10">
            <text:p>539.5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23/03/26-31/03/26<text:s/></text:p>
          </table:table-cell>
          <table:table-cell office:value-type="float" office:value="548.08000000000004" table:style-name="ce10">
            <text:p>548.0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19/03/26-26/03/26<text:s/></text:p>
          </table:table-cell>
          <table:table-cell office:value-type="float" office:value="571.84" table:style-name="ce10">
            <text:p>571.8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- <text:s/>- 05/03/2026 UNTIL 12/03/2026</text:p>
          </table:table-cell>
          <table:table-cell office:value-type="float" office:value="577.54" table:style-name="ce10">
            <text:p>577.5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20/03/26-27/03/26<text:s/></text:p>
          </table:table-cell>
          <table:table-cell office:value-type="float" office:value="580.38" table:style-name="ce10">
            <text:p>580.38</text:p>
          </table:table-cell>
          <table:table-cell table:style-name="ce9"/>
          <table:table-cell table:number-columns-repeated="16370"/>
        </table:table-row>
        <table:table-row table:number-rows-repeated="2"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16/03/26-23/03/26<text:s/></text:p>
          </table:table-cell>
          <table:table-cell office:value-type="float" office:value="583.24" table:style-name="ce10">
            <text:p>583.2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- <text:s/>- 12/03/2026 TO 19/03/2026</text:p>
          </table:table-cell>
          <table:table-cell office:value-type="float" office:value="592.73" table:style-name="ce10">
            <text:p>592.7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- <text:s/>- 12/03/2026 TO 19/03/2026</text:p>
          </table:table-cell>
          <table:table-cell office:value-type="float" office:value="602.23" table:style-name="ce10">
            <text:p>602.2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- <text:s/>- 01/04/2026 TO 07/04/2026</text:p>
          </table:table-cell>
          <table:table-cell office:value-type="float" office:value="508.68" table:style-name="ce10">
            <text:p>508.6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19/03/26-26/03/26<text:s/></text:p>
          </table:table-cell>
          <table:table-cell office:value-type="float" office:value="621.23" table:style-name="ce10">
            <text:p>621.2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24/03/26-31/03/26<text:s/></text:p>
          </table:table-cell>
          <table:table-cell office:value-type="float" office:value="633.58000000000004" table:style-name="ce10">
            <text:p>633.5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23/03/26-01/04/26<text:s/></text:p>
          </table:table-cell>
          <table:table-cell office:value-type="float" office:value="634.51" table:style-name="ce10">
            <text:p>634.51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5" table:style-name="ce10">
            <text:p>1935</text:p>
          </table:table-cell>
          <table:table-cell office:value-type="string" table:style-name="ce10">
            <text:p>Homeless Prevention - HPG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<text:s/>Tritton RoadFlooring -<text:s/></text:p>
          </table:table-cell>
          <table:table-cell office:value-type="float" office:value="532.11" table:style-name="ce10">
            <text:p>532.11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03/03/26-09/03/26<text:s/></text:p>
          </table:table-cell>
          <table:table-cell office:value-type="float" office:value="533.89" table:style-name="ce10">
            <text:p>533.8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5" table:style-name="ce10">
            <text:p>1935</text:p>
          </table:table-cell>
          <table:table-cell office:value-type="string" table:style-name="ce10">
            <text:p>Homeless Prevention - HPG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<text:s/>Tritton Road - WILSON CARPETS</text:p>
          </table:table-cell>
          <table:table-cell office:value-type="float" office:value="536.64" table:style-name="ce10">
            <text:p>536.6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- <text:s/>- 26/03/2026-01/04/2026</text:p>
          </table:table-cell>
          <table:table-cell office:value-type="float" office:value="546.75" table:style-name="ce10">
            <text:p>546.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80" table:style-name="ce10">
            <text:p>40080</text:p>
          </table:table-cell>
          <table:table-cell office:value-type="string" table:style-name="ce10">
            <text:p>Office Equipment</text:p>
          </table:table-cell>
          <table:table-cell office:value-type="float" office:value="1721" table:style-name="ce10">
            <text:p>1721</text:p>
          </table:table-cell>
          <table:table-cell office:value-type="string" table:style-name="ce10">
            <text:p>CX Communications</text:p>
          </table:table-cell>
          <table:table-cell table:number-columns-repeated="3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Sony Store Online Gbnew camera zoom lens</text:p>
          </table:table-cell>
          <table:table-cell office:value-type="float" office:value="549" table:style-name="ce10">
            <text:p>54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03/03/26-10/03/26<text:s/></text:p>
          </table:table-cell>
          <table:table-cell office:value-type="float" office:value="551.88" table:style-name="ce10">
            <text:p>551.8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23/03/26-31/03/26<text:s/></text:p>
          </table:table-cell>
          <table:table-cell office:value-type="float" office:value="663.02" table:style-name="ce10">
            <text:p>663.0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5" table:style-name="ce10">
            <text:p>1935</text:p>
          </table:table-cell>
          <table:table-cell office:value-type="string" table:style-name="ce10">
            <text:p>Homeless Prevention - HPG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<text:s/>Tritton Road - WILSON CARPETS</text:p>
          </table:table-cell>
          <table:table-cell office:value-type="float" office:value="554.64" table:style-name="ce10">
            <text:p>554.6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5" table:style-name="ce10">
            <text:p>1935</text:p>
          </table:table-cell>
          <table:table-cell office:value-type="string" table:style-name="ce10">
            <text:p>Homeless Prevention - HPG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<text:s/>Tritton Road1 - WILSON CARPETS</text:p>
          </table:table-cell>
          <table:table-cell office:value-type="float" office:value="556.13" table:style-name="ce10">
            <text:p>556.13</text:p>
          </table:table-cell>
          <table:table-cell table:style-name="ce9"/>
          <table:table-cell table:number-columns-repeated="16370"/>
        </table:table-row>
        <table:table-row table:number-rows-repeated="2"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03/03/26-10/03/26<text:s/></text:p>
          </table:table-cell>
          <table:table-cell office:value-type="float" office:value="558.53" table:style-name="ce10">
            <text:p>558.5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23/03/26-31/03/26<text:s/></text:p>
          </table:table-cell>
          <table:table-cell office:value-type="float" office:value="569.91999999999996" table:style-name="ce10">
            <text:p>569.9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23/03/26-31/03/26<text:s/></text:p>
          </table:table-cell>
          <table:table-cell office:value-type="float" office:value="699.12" table:style-name="ce10">
            <text:p>699.12</text:p>
          </table:table-cell>
          <table:table-cell table:style-name="ce9"/>
          <table:table-cell table:number-columns-repeated="16370"/>
        </table:table-row>
        <table:table-row table:number-rows-repeated="3"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<text:s/>- <text:s/>- 23/03/2026 TO 01/04/2026 temporary accommodation</text:p>
          </table:table-cell>
          <table:table-cell office:value-type="float" office:value="585" table:style-name="ce10">
            <text:p>58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10/03/26-17/03/26<text:s/></text:p>
          </table:table-cell>
          <table:table-cell office:value-type="float" office:value="587.98" table:style-name="ce10">
            <text:p>587.9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09/03/26-16/03/26<text:s/></text:p>
          </table:table-cell>
          <table:table-cell office:value-type="float" office:value="591.78" table:style-name="ce10">
            <text:p>591.7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0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March Pcard temporary accommodationaccommodation</text:p>
          </table:table-cell>
          <table:table-cell office:value-type="float" office:value="594.58000000000004" table:style-name="ce10">
            <text:p>594.5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5" table:style-name="ce10">
            <text:p>1935</text:p>
          </table:table-cell>
          <table:table-cell office:value-type="string" table:style-name="ce10">
            <text:p>Homeless Prevention - HPG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<text:s/>Tritton Road - WILSON CARPETS</text:p>
          </table:table-cell>
          <table:table-cell office:value-type="float" office:value="599.6" table:style-name="ce10">
            <text:p>599.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- <text:s/>- 26/03/2026 -01/04/2026</text:p>
          </table:table-cell>
          <table:table-cell office:value-type="float" office:value="625" table:style-name="ce10">
            <text:p>62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03/03/26-10/03/26<text:s text:c="3"/></text:p>
          </table:table-cell>
          <table:table-cell office:value-type="float" office:value="632" table:style-name="ce10">
            <text:p>63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24/03/26-31/03/26<text:s text:c="3"/></text:p>
          </table:table-cell>
          <table:table-cell office:value-type="float" office:value="632" table:style-name="ce10">
            <text:p>63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- <text:s/>- 20/03/2026 TO 26/03/2026</text:p>
          </table:table-cell>
          <table:table-cell office:value-type="float" office:value="796.04" table:style-name="ce10">
            <text:p>796.0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- <text:s/>- 12/03/2026 TO 19/03/2026</text:p>
          </table:table-cell>
          <table:table-cell office:value-type="float" office:value="663.98" table:style-name="ce10">
            <text:p>663.9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17/03/26-23/03/26<text:s/></text:p>
          </table:table-cell>
          <table:table-cell office:value-type="float" office:value="811.24" table:style-name="ce10">
            <text:p>811.2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09/03/26-16/03/26<text:s/></text:p>
          </table:table-cell>
          <table:table-cell office:value-type="float" office:value="685.83" table:style-name="ce10">
            <text:p>685.8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 19/03/26-26/03/26<text:s/></text:p>
          </table:table-cell>
          <table:table-cell office:value-type="float" office:value="883.43" table:style-name="ce10">
            <text:p>883.4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03/04/26-08/04/26<text:s/></text:p>
          </table:table-cell>
          <table:table-cell office:value-type="float" office:value="743.8" table:style-name="ce10">
            <text:p>743.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- <text:s/>- 26/03/2026 - 01/04/2026</text:p>
          </table:table-cell>
          <table:table-cell office:value-type="float" office:value="750" table:style-name="ce10">
            <text:p>75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20800" table:style-name="ce10">
            <text:p>20800</text:p>
          </table:table-cell>
          <table:table-cell office:value-type="string" table:style-name="ce10">
            <text:p>Grounds Maintenance</text:p>
          </table:table-cell>
          <table:table-cell office:value-type="float" office:value="1313" table:style-name="ce10">
            <text:p>1313</text:p>
          </table:table-cell>
          <table:table-cell office:value-type="string" table:style-name="ce10">
            <text:p>Hartsholme Country Park</text:p>
          </table:table-cell>
          <table:table-cell office:value-type="string" table:style-name="ce10">
            <text:p>MATERIAL</text:p>
          </table:table-cell>
          <table:table-cell table:style-name="ce10"/>
          <table:table-cell office:value-type="string" table:style-name="ce10">
            <text:p>NA</text:p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March Pcard Activities AwayBoat training 3 persons</text:p>
          </table:table-cell>
          <table:table-cell office:value-type="float" office:value="750" table:style-name="ce10">
            <text:p>75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0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Temporary Accommodation</text:p>
          </table:table-cell>
          <table:table-cell office:value-type="float" office:value="905.84" table:style-name="ce10">
            <text:p>905.8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3" table:style-name="ce10">
            <text:p>1253</text:p>
          </table:table-cell>
          <table:table-cell office:value-type="string" table:style-name="ce10">
            <text:p>Homeless Or Temp Accommodation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<text:s/>Tritton Road - WILSONS CARPETS</text:p>
          </table:table-cell>
          <table:table-cell office:value-type="float" office:value="772.01" table:style-name="ce10">
            <text:p>772.01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3" table:style-name="ce10">
            <text:p>1253</text:p>
          </table:table-cell>
          <table:table-cell office:value-type="string" table:style-name="ce10">
            <text:p>Homeless Or Temp Accommodation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<text:s/>Tritton Road - WILSONS CARPETS</text:p>
          </table:table-cell>
          <table:table-cell office:value-type="float" office:value="772.8" table:style-name="ce10">
            <text:p>772.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10915" table:style-name="ce10">
            <text:p>10915</text:p>
          </table:table-cell>
          <table:table-cell office:value-type="string" table:style-name="ce10">
            <text:p>Training Courses</text:p>
          </table:table-cell>
          <table:table-cell office:value-type="float" office:value="1901" table:style-name="ce10">
            <text:p>1901</text:p>
          </table:table-cell>
          <table:table-cell office:value-type="string" table:style-name="ce10">
            <text:p>Housing Business Support</text:p>
          </table:table-cell>
          <table:table-cell table:number-columns-repeated="3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St John AmbulanceTRAINING - <text:s/>First aid and mental health</text:p>
          </table:table-cell>
          <table:table-cell office:value-type="float" office:value="954" table:style-name="ce10">
            <text:p>95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0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<text:s/>March Pcard temporary accommodationTemporary accommodation</text:p>
          </table:table-cell>
          <table:table-cell office:value-type="float" office:value="986.94" table:style-name="ce10">
            <text:p>986.9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80" table:style-name="ce10">
            <text:p>40080</text:p>
          </table:table-cell>
          <table:table-cell office:value-type="string" table:style-name="ce10">
            <text:p>Office Equipment</text:p>
          </table:table-cell>
          <table:table-cell office:value-type="float" office:value="1687" table:style-name="ce10">
            <text:p>1687</text:p>
          </table:table-cell>
          <table:table-cell office:value-type="string" table:style-name="ce10">
            <text:p>Customer Services</text:p>
          </table:table-cell>
          <table:table-cell table:number-columns-repeated="3" table:style-name="ce10"/>
          <table:table-cell office:value-type="string" table:style-name="ce10">
            <text:p>MP</text:p>
          </table:table-cell>
          <table:table-cell office:value-type="string" table:style-name="ce10">
            <text:p>March Pcard Www.Officefurnitureonline6 office chairs for Customer Services Team</text:p>
          </table:table-cell>
          <table:table-cell office:value-type="float" office:value="1000.8" table:style-name="ce10">
            <text:p>1000.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<text:s/>- 17-24TH MARCH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10/03/26-17/03/26<text:s text:c="3"/>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17/03/26-24/03/26<text:s text:c="3"/>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 01/04/26-08/04/26<text:s text:c="3"/>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88" table:style-name="ce10">
            <text:p>40488</text:p>
          </table:table-cell>
          <table:table-cell office:value-type="string" table:style-name="ce10">
            <text:p>Collection/Tracing Agents</text:p>
          </table:table-cell>
          <table:table-cell office:value-type="float" office:value="1678" table:style-name="ce10">
            <text:p>1678</text:p>
          </table:table-cell>
          <table:table-cell office:value-type="string" table:style-name="ce10">
            <text:p>Revenues Local Taxation (SS)</text:p>
          </table:table-cell>
          <table:table-cell office:value-type="string" table:style-name="ce10">
            <text:p>NKCTCOL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March Pcard Hmcts shire022Court DateCoLC CT <text:s/>NDRBIDSNK CTNK NDR TOTAL16/07/20252402 <text:s/>17 <text:s text:c="8"/>2 <text:s text:c="7"/>966 <text:s text:c="7"/>12 <text:s text:c="8"/>339920/08/2025297 <text:s text:c="9"/>16 <text:s text:c="7"/>0 <text:s text:c="12"/>18 <text:s text:c="11"/>19 <text:s text:c="12"/>51517/09/2025310</text:p>
          </table:table-cell>
          <table:table-cell office:value-type="float" office:value="926.5" table:style-name="ce10">
            <text:p>926.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</text:p>
          </table:table-cell>
          <table:table-cell office:value-type="float" office:value="961" table:style-name="ce10">
            <text:p>961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temporary accommodation- 23/03/2026 TO 02/04/2026</text:p>
          </table:table-cell>
          <table:table-cell office:value-type="float" office:value="968.38" table:style-name="ce10">
            <text:p>968.3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710" table:style-name="ce10">
            <text:p>40710</text:p>
          </table:table-cell>
          <table:table-cell office:value-type="string" table:style-name="ce10">
            <text:p>Subscriptions</text:p>
          </table:table-cell>
          <table:table-cell office:value-type="float" office:value="9341" table:style-name="ce10">
            <text:p>9341</text:p>
          </table:table-cell>
          <table:table-cell office:value-type="string" table:style-name="ce10">
            <text:p>Void</text:p>
          </table:table-cell>
          <table:table-cell table:number-columns-repeated="3" table:style-name="ce10"/>
          <table:table-cell office:value-type="string" table:style-name="ce10">
            <text:p>OP</text:p>
          </table:table-cell>
          <table:table-cell office:value-type="string" table:style-name="ce10">
            <text:p>March Pcard Certsure Llp PortalElectrical Certificates</text:p>
          </table:table-cell>
          <table:table-cell office:value-type="float" office:value="978.24" table:style-name="ce10">
            <text:p>978.2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3" table:style-name="ce10">
            <text:p>1253</text:p>
          </table:table-cell>
          <table:table-cell office:value-type="string" table:style-name="ce10">
            <text:p>Homeless Or Temp Accommodation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<text:s/>Tritton Road WILSONSCARPETS - FLOORING TO LICENCE PROPERTY</text:p>
          </table:table-cell>
          <table:table-cell office:value-type="float" office:value="1229" table:style-name="ce10">
            <text:p>122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0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table:number-columns-repeated="2" table:style-name="ce10"/>
          <table:table-cell office:value-type="string" table:style-name="ce10">
            <text:p>MP</text:p>
          </table:table-cell>
          <table:table-cell office:value-type="string" table:style-name="ce10">
            <text:p>March Pcard temporary accommodation</text:p>
          </table:table-cell>
          <table:table-cell office:value-type="float" office:value="1540.93" table:style-name="ce10">
            <text:p>1540.9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10910" table:style-name="ce10">
            <text:p>10910</text:p>
          </table:table-cell>
          <table:table-cell office:value-type="string" table:style-name="ce10">
            <text:p>Professional Training</text:p>
          </table:table-cell>
          <table:table-cell office:value-type="float" office:value="1718" table:style-name="ce10">
            <text:p>1718</text:p>
          </table:table-cell>
          <table:table-cell office:value-type="string" table:style-name="ce10">
            <text:p>CX Business Management</text:p>
          </table:table-cell>
          <table:table-cell office:value-type="string" table:style-name="ce10">
            <text:p>TUITION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March Pcard Www.Souterstraining.CoExecutive Assistant Diploma</text:p>
          </table:table-cell>
          <table:table-cell office:value-type="float" office:value="1300" table:style-name="ce10">
            <text:p>130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3" table:style-name="ce10">
            <text:p>1253</text:p>
          </table:table-cell>
          <table:table-cell office:value-type="string" table:style-name="ce10">
            <text:p>Homeless Or Temp Accommodation</text:p>
          </table:table-cell>
          <table:table-cell office:value-type="string" table:style-name="ce10">
            <text:p>PERSONA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<text:s/>Tritton Road- WILSONS CARPETS</text:p>
          </table:table-cell>
          <table:table-cell office:value-type="float" office:value="1482.14" table:style-name="ce10">
            <text:p>1482.1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88" table:style-name="ce10">
            <text:p>40488</text:p>
          </table:table-cell>
          <table:table-cell office:value-type="string" table:style-name="ce10">
            <text:p>Collection/Tracing Agents</text:p>
          </table:table-cell>
          <table:table-cell office:value-type="float" office:value="1678" table:style-name="ce10">
            <text:p>1678</text:p>
          </table:table-cell>
          <table:table-cell office:value-type="string" table:style-name="ce10">
            <text:p>Revenues Local Taxation (SS)</text:p>
          </table:table-cell>
          <table:table-cell office:value-type="string" table:style-name="ce10">
            <text:p>CTCOL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Hmcts shire022Court DateCoLC CT <text:s/>NDRBIDSNK CTNK NDR TOTAL16/07/20252402 <text:s/>17 <text:s text:c="8"/>2 <text:s text:c="7"/>966 <text:s text:c="7"/>12 <text:s text:c="8"/>339920/08/2025297 <text:s text:c="9"/>16 <text:s text:c="7"/>0 <text:s text:c="12"/>18 <text:s text:c="11"/>19 <text:s text:c="12"/>51517/09/2025310</text:p>
          </table:table-cell>
          <table:table-cell office:value-type="float" office:value="1922" table:style-name="ce10">
            <text:p>192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590" table:style-name="ce10">
            <text:p>40590</text:p>
          </table:table-cell>
          <table:table-cell office:value-type="string" table:style-name="ce10">
            <text:p>IT Costs</text:p>
          </table:table-cell>
          <table:table-cell office:value-type="float" office:value="1814" table:style-name="ce10">
            <text:p>1814</text:p>
          </table:table-cell>
          <table:table-cell office:value-type="string" table:style-name="ce10">
            <text:p>IT Management and Administration</text:p>
          </table:table-cell>
          <table:table-cell office:value-type="string" table:style-name="ce10">
            <text:p>CONSUMBL</text:p>
          </table:table-cell>
          <table:table-cell table:number-columns-repeated="2" table:style-name="ce10"/>
          <table:table-cell office:value-type="string" table:style-name="ce10">
            <text:p>OP</text:p>
          </table:table-cell>
          <table:table-cell office:value-type="string" table:style-name="ce10">
            <text:p><text:s/>March Pcard Pdq.ComPDQ Connect licence 577 x $18 - WTB (Ex 28% Discount) - #23668</text:p>
          </table:table-cell>
          <table:table-cell office:value-type="float" office:value="5684.04" table:style-name="ce10">
            <text:p>5684.04</text:p>
          </table:table-cell>
          <table:table-cell table:style-name="ce9"/>
          <table:table-cell table:number-columns-repeated="16370"/>
        </table:table-row>
        <table:table-row table:number-rows-repeated="1048504" table:style-name="ro2">
          <table:table-cell table:number-columns-repeated="16384"/>
        </table:table-row>
      </table:table>
      <table:table table:name="April_2026" table:style-name="ta2"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0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5" table:number-columns-repeated="16372" table:default-cell-style-name="ce1"/>
        <table:table-row table:style-name="ro2">
          <table:table-cell table:number-columns-repeated="16384"/>
        </table:table-row>
        <table:table-row table:style-name="ro1">
          <table:table-cell/>
          <table:table-cell office:value-type="string" table:style-name="ce2">
            <text:p>Expenditure of £500 or more on procurement cards April 2026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office:value-type="string" table:style-name="ce8">
            <text:p>Transaction number</text:p>
          </table:table-cell>
          <table:table-cell office:value-type="string" table:style-name="ce8">
            <text:p>Period</text:p>
          </table:table-cell>
          <table:table-cell office:value-type="string" table:style-name="ce8">
            <text:p>Account</text:p>
          </table:table-cell>
          <table:table-cell office:value-type="string" table:style-name="ce8">
            <text:p>Account (T)</text:p>
          </table:table-cell>
          <table:table-cell office:value-type="string" table:style-name="ce8">
            <text:p>CAT1</text:p>
          </table:table-cell>
          <table:table-cell office:value-type="string" table:style-name="ce8">
            <text:p>CAT1 (T)</text:p>
          </table:table-cell>
          <table:table-cell office:value-type="string" table:style-name="ce8">
            <text:p>CAT4</text:p>
          </table:table-cell>
          <table:table-cell office:value-type="string" table:style-name="ce8">
            <text:p>CAT5</text:p>
          </table:table-cell>
          <table:table-cell office:value-type="string" table:style-name="ce8">
            <text:p>CAT7</text:p>
          </table:table-cell>
          <table:table-cell office:value-type="string" table:style-name="ce8">
            <text:p>TC</text:p>
          </table:table-cell>
          <table:table-cell office:value-type="string" table:style-name="ce8">
            <text:p>Text</text:p>
          </table:table-cell>
          <table:table-cell office:value-type="string" table:style-name="ce8">
            <text:p>Amount</text:p>
          </table:table-cell>
          <table:table-cell table:number-columns-repeated="16371" table:style-name="ce1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27/04/26-04/05/26 temporary accommocation</text:p>
          </table:table-cell>
          <table:table-cell office:value-type="float" office:value="501.52799999999996" table:style-name="ce10">
            <text:p>501.52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- temporary accommocation - 14/04/2026 TO 21/04/2026</text:p>
          </table:table-cell>
          <table:table-cell office:value-type="float" office:value="508.17599999999999" table:style-name="ce10">
            <text:p>508.176</text:p>
          </table:table-cell>
          <table:table-cell table:style-name="ce9"/>
          <table:table-cell table:number-columns-repeated="16370"/>
        </table:table-row>
        <table:table-row table:number-rows-repeated="2"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- temporary accommocation - 28/04/2026 TO 05/05/2026</text:p>
          </table:table-cell>
          <table:table-cell office:value-type="float" office:value="513.87599999999998" table:style-name="ce10">
            <text:p>513.87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8" table:style-name="ce16">
            <text:p>1258</text:p>
          </table:table-cell>
          <table:table-cell office:value-type="string" table:style-name="ce10">
            <text:p>Rough Sleeper Projec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02/04/26-09/04/26 temporary accommocation</text:p>
          </table:table-cell>
          <table:table-cell office:value-type="float" office:value="523.38" table:style-name="ce10">
            <text:p>523.3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- temporary accommocation - 07/04/2026 TO 14/04/2026</text:p>
          </table:table-cell>
          <table:table-cell office:value-type="float" office:value="531.93599999999992" table:style-name="ce10">
            <text:p>531.93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- temporary accommocation - 30/04/2026 TO 07/05/2026</text:p>
          </table:table-cell>
          <table:table-cell office:value-type="float" office:value="533.83199999999999" table:style-name="ce10">
            <text:p>533.83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17/04/26-24/04/26 temporary accommocation</text:p>
          </table:table-cell>
          <table:table-cell office:value-type="float" office:value="545.23199999999997" table:style-name="ce10">
            <text:p>545.23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15/04/26-22/04/26temporary accommocation</text:p>
          </table:table-cell>
          <table:table-cell office:value-type="float" office:value="546.17999999999995" table:style-name="ce10">
            <text:p>546.1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22/04/26-29/04/26 temporary accommocation</text:p>
          </table:table-cell>
          <table:table-cell office:value-type="float" office:value="547.12799999999993" table:style-name="ce10">
            <text:p>547.12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- temporary accommocation - 14/04/2026 TO 21/04/2026</text:p>
          </table:table-cell>
          <table:table-cell office:value-type="float" office:value="548.07600000000002" table:style-name="ce10">
            <text:p>548.07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28/04/26-05/05/26 temporary accommocation</text:p>
          </table:table-cell>
          <table:table-cell office:value-type="float" office:value="556.63199999999995" table:style-name="ce10">
            <text:p>556.632</text:p>
          </table:table-cell>
          <table:table-cell table:style-name="ce9"/>
          <table:table-cell table:number-columns-repeated="16370"/>
        </table:table-row>
        <table:table-row table:number-rows-repeated="3"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- temporary accommocation - 21/04/2026 TO 28/04/2026</text:p>
          </table:table-cell>
          <table:table-cell office:value-type="float" office:value="559.476" table:style-name="ce10">
            <text:p>559.47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<text:s/>28/04/26-05/05/26 temporary accommocation</text:p>
          </table:table-cell>
          <table:table-cell office:value-type="float" office:value="570" table:style-name="ce10">
            <text:p>57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23/04/26-30/04/26 temporary accommocation</text:p>
          </table:table-cell>
          <table:table-cell office:value-type="float" office:value="582.27599999999995" table:style-name="ce10">
            <text:p>582.27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20/04/26-27/04/26 temporary accommocation</text:p>
          </table:table-cell>
          <table:table-cell office:value-type="float" office:value="584.18399999999997" table:style-name="ce10">
            <text:p>584.18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29/04/26-06/05/26 temporary accommocation</text:p>
          </table:table-cell>
          <table:table-cell office:value-type="float" office:value="595.58399999999995" table:style-name="ce10">
            <text:p>595.58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15/04/26-22/04/26 temporary accommocation</text:p>
          </table:table-cell>
          <table:table-cell office:value-type="float" office:value="606.03599999999994" table:style-name="ce10">
            <text:p>606.03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- temporary accommocation - 21/04/2026 TO 28/04/2026</text:p>
          </table:table-cell>
          <table:table-cell office:value-type="float" office:value="645.93599999999992" table:style-name="ce10">
            <text:p>645.93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22/04/26-29/04/26 temporary accommocation</text:p>
          </table:table-cell>
          <table:table-cell office:value-type="float" office:value="647.83199999999999" table:style-name="ce10">
            <text:p>647.83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08/04/26-15/04/26temporary accommocation</text:p>
          </table:table-cell>
          <table:table-cell office:value-type="float" office:value="655.428" table:style-name="ce10">
            <text:p>655.42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15/04/26-22/04/26 temporary accommocation</text:p>
          </table:table-cell>
          <table:table-cell office:value-type="float" office:value="657.3359999999999" table:style-name="ce10">
            <text:p>657.336</text:p>
          </table:table-cell>
          <table:table-cell table:style-name="ce9"/>
          <table:table-cell table:number-columns-repeated="16370"/>
        </table:table-row>
        <table:table-row table:number-rows-repeated="2"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- temporary accommocation - 21/04/2026 TO 28/04/2026</text:p>
          </table:table-cell>
          <table:table-cell office:value-type="float" office:value="671.57999999999993" table:style-name="ce10">
            <text:p>671.5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52" table:style-name="ce16">
            <text:p>40052</text:p>
          </table:table-cell>
          <table:table-cell office:value-type="string" table:style-name="ce10">
            <text:p>Hartsholme Park Expenses</text:p>
          </table:table-cell>
          <table:table-cell office:value-type="float" office:value="1313" table:style-name="ce16">
            <text:p>1313</text:p>
          </table:table-cell>
          <table:table-cell office:value-type="string" table:style-name="ce10">
            <text:p>Hartsholme Country Park</text:p>
          </table:table-cell>
          <table:table-cell office:value-type="string" table:style-name="ce10">
            <text:p>ACTIVITY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Booker Ltd - 38560364easter egg hunt</text:p>
          </table:table-cell>
          <table:table-cell office:value-type="float" office:value="679.19999999999993" table:style-name="ce10">
            <text:p>679.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27/04/26-04/05/26 temporary accommocation</text:p>
          </table:table-cell>
          <table:table-cell office:value-type="float" office:value="690.57600000000002" table:style-name="ce10">
            <text:p>690.57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52" table:style-name="ce16">
            <text:p>40052</text:p>
          </table:table-cell>
          <table:table-cell office:value-type="string" table:style-name="ce10">
            <text:p>Hartsholme Park Expenses</text:p>
          </table:table-cell>
          <table:table-cell office:value-type="float" office:value="1313" table:style-name="ce16">
            <text:p>1313</text:p>
          </table:table-cell>
          <table:table-cell office:value-type="string" table:style-name="ce10">
            <text:p>Hartsholme Country Park</text:p>
          </table:table-cell>
          <table:table-cell office:value-type="string" table:style-name="ce10">
            <text:p>ACTIVITY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Booker Ltd - 38560364easter egg hunt</text:p>
          </table:table-cell>
          <table:table-cell office:value-type="float" office:value="701.86799999999994" table:style-name="ce10">
            <text:p>701.86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temporary accommocation 21/04/26-28/04/26 temporary accommocation</text:p>
          </table:table-cell>
          <table:table-cell office:value-type="float" office:value="730.476" table:style-name="ce10">
            <text:p>730.47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 <text:s/>22/04/26-29/04/26 temporary accommocation</text:p>
          </table:table-cell>
          <table:table-cell office:value-type="float" office:value="636" table:style-name="ce10">
            <text:p>63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 temporary accommocation 07/04/26-14/04/26 temporary accommocation</text:p>
          </table:table-cell>
          <table:table-cell office:value-type="float" office:value="637" table:style-name="ce10">
            <text:p>637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8" table:style-name="ce16">
            <text:p>1258</text:p>
          </table:table-cell>
          <table:table-cell office:value-type="string" table:style-name="ce10">
            <text:p>Rough Sleeper Project</text:p>
          </table:table-cell>
          <table:table-cell office:value-type="string" table:style-name="ce10">
            <text:p>PERSONAL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 Lincoln Tritton Road FLOORING REPLACMENET</text:p>
          </table:table-cell>
          <table:table-cell office:value-type="float" office:value="712.98" table:style-name="ce10">
            <text:p>712.9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temporary accommocation 08/04/26-15/04/26 temporary accommocation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 temporary accommocation 15/04/26-22/04/26 temporary accommocation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temporary accommocation 22/04/26-29/04/26 temporary accommocation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 temporary accommocation - temporary accommocation - 07/04/2026 TO 14/04/2026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 temporary accommocation - temporary accommocation - 14/04/2026 TO 21/04/2026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 temporary accommocation 29/04/26-06/05/26 temporary accommocation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50000" table:style-name="ce16">
            <text:p>50000</text:p>
          </table:table-cell>
          <table:table-cell office:value-type="string" table:style-name="ce10">
            <text:p>Contractor Payments</text:p>
          </table:table-cell>
          <table:table-cell office:value-type="string" table:style-name="ce10">
            <text:p>CP3799</text:p>
          </table:table-cell>
          <table:table-cell office:value-type="string" table:style-name="ce10">
            <text:p>WGC Site Wide Costs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NA</text:p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 Www.LincolnshireTraffic regulation Order reference: TTR013705 Public right of way closure Order - Lincoln PROW 989/1 (44.5m section Northwest &amp; Southeast of Charterholme Way)</text:p>
          </table:table-cell>
          <table:table-cell office:value-type="float" office:value="904.74" table:style-name="ce10">
            <text:p>904.7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60" table:style-name="ce16">
            <text:p>40460</text:p>
          </table:table-cell>
          <table:table-cell office:value-type="string" table:style-name="ce10">
            <text:p>Security Charges</text:p>
          </table:table-cell>
          <table:table-cell office:value-type="string" table:style-name="ce10">
            <text:p>CP3796</text:p>
          </table:table-cell>
          <table:table-cell office:value-type="string" table:style-name="ce10">
            <text:p>WGC Shared Infrastructure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float" office:value="0" table:style-name="ce16">
            <text:p>0</text:p>
          </table:table-cell>
          <table:table-cell office:value-type="string" table:style-name="ce10">
            <text:p><text:s/>Pcard April Www.LincolnshireTraffic regulation Order reference: TTR013705 Public right of way closure Order - Lincoln PROW 989/1 (44.5m section Northwest &amp; Southeast of Charterholme Way) trf fr 3799</text:p>
          </table:table-cell>
          <table:table-cell office:value-type="float" office:value="904.74" table:style-name="ce10">
            <text:p>904.7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901" table:style-name="ce16">
            <text:p>40901</text:p>
          </table:table-cell>
          <table:table-cell office:value-type="string" table:style-name="ce10">
            <text:p>Specialist Miscellaneou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MISC</text:p>
          </table:table-cell>
          <table:table-cell office:value-type="string" table:style-name="ce10">
            <text:p/>
          </table:table-cell>
          <table:table-cell office:value-type="string" table:style-name="ce10">
            <text:p>NA</text:p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temporary accommocation</text:p>
          </table:table-cell>
          <table:table-cell office:value-type="float" office:value="1079.7" table:style-name="ce10">
            <text:p>1079.7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float" office:value="0" table:style-name="ce16">
            <text:p>0</text:p>
          </table:table-cell>
          <table:table-cell office:value-type="string" table:style-name="ce10">
            <text:p><text:s/>Pcard Apriltemporary accommocation</text:p>
          </table:table-cell>
          <table:table-cell office:value-type="float" office:value="1079.7" table:style-name="ce10">
            <text:p>1079.7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610" table:style-name="ce16">
            <text:p>40610</text:p>
          </table:table-cell>
          <table:table-cell office:value-type="string" table:style-name="ce10">
            <text:p>Conference/Seminar Expenses</text:p>
          </table:table-cell>
          <table:table-cell office:value-type="float" office:value="1030" table:style-name="ce16">
            <text:p>1030</text:p>
          </table:table-cell>
          <table:table-cell office:value-type="string" table:style-name="ce10">
            <text:p>Industrial Promotion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April Ukreiif1x Delegate Ticket for Director of Major Developments to attend UKREiiF 2026.</text:p>
          </table:table-cell>
          <table:table-cell office:value-type="float" office:value="1314" table:style-name="ce10">
            <text:p>131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901" table:style-name="ce16">
            <text:p>40901</text:p>
          </table:table-cell>
          <table:table-cell office:value-type="string" table:style-name="ce10">
            <text:p>Specialist Miscellaneou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MISC</text:p>
          </table:table-cell>
          <table:table-cell office:value-type="string" table:style-name="ce10">
            <text:p/>
          </table:table-cell>
          <table:table-cell office:value-type="string" table:style-name="ce10">
            <text:p>NA</text:p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 temporary accommocation</text:p>
          </table:table-cell>
          <table:table-cell office:value-type="float" office:value="1476" table:style-name="ce10">
            <text:p>147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float" office:value="0" table:style-name="ce16">
            <text:p>0</text:p>
          </table:table-cell>
          <table:table-cell office:value-type="string" table:style-name="ce10">
            <text:p><text:s/>Pcard April temporary accommocation</text:p>
          </table:table-cell>
          <table:table-cell office:value-type="float" office:value="1476" table:style-name="ce10">
            <text:p>147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901" table:style-name="ce16">
            <text:p>40901</text:p>
          </table:table-cell>
          <table:table-cell office:value-type="string" table:style-name="ce10">
            <text:p>Specialist Miscellaneou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MISC</text:p>
          </table:table-cell>
          <table:table-cell office:value-type="string" table:style-name="ce10">
            <text:p/>
          </table:table-cell>
          <table:table-cell office:value-type="string" table:style-name="ce10">
            <text:p>NA</text:p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 temporary accommocation</text:p>
          </table:table-cell>
          <table:table-cell office:value-type="float" office:value="1542.59" table:style-name="ce10">
            <text:p>1542.5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float" office:value="0" table:style-name="ce16">
            <text:p>0</text:p>
          </table:table-cell>
          <table:table-cell office:value-type="string" table:style-name="ce10">
            <text:p><text:s/>Pcard April temporary accommocation</text:p>
          </table:table-cell>
          <table:table-cell office:value-type="float" office:value="1542.59" table:style-name="ce10">
            <text:p>1542.5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float" office:value="0" table:style-name="ce16">
            <text:p>0</text:p>
          </table:table-cell>
          <table:table-cell office:value-type="string" table:style-name="ce10">
            <text:p><text:s/>Pcard April temporary accommocationTemporary accommodation</text:p>
          </table:table-cell>
          <table:table-cell office:value-type="float" office:value="1583.08" table:style-name="ce10">
            <text:p>1583.0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901" table:style-name="ce16">
            <text:p>40901</text:p>
          </table:table-cell>
          <table:table-cell office:value-type="string" table:style-name="ce10">
            <text:p>Specialist Miscellaneous</text:p>
          </table:table-cell>
          <table:table-cell office:value-type="float" office:value="2006" table:style-name="ce16">
            <text:p>2006</text:p>
          </table:table-cell>
          <table:table-cell office:value-type="string" table:style-name="ce10">
            <text:p>Housing Revenue Account Rents</text:p>
          </table:table-cell>
          <table:table-cell office:value-type="string" table:style-name="ce10">
            <text:p>MISC</text:p>
          </table:table-cell>
          <table:table-cell office:value-type="string" table:style-name="ce10">
            <text:p/>
          </table:table-cell>
          <table:table-cell office:value-type="string" table:style-name="ce10">
            <text:p>NA</text:p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April temporary accommocationTemporary accomodation</text:p>
          </table:table-cell>
          <table:table-cell office:value-type="float" office:value="1818.45" table:style-name="ce10">
            <text:p>1818.4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MISC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float" office:value="0" table:style-name="ce16">
            <text:p>0</text:p>
          </table:table-cell>
          <table:table-cell office:value-type="string" table:style-name="ce10">
            <text:p><text:s/>Pcard April temporary accommocationTemporary accomodation</text:p>
          </table:table-cell>
          <table:table-cell office:value-type="float" office:value="1818.45" table:style-name="ce10">
            <text:p>1818.45</text:p>
          </table:table-cell>
          <table:table-cell table:style-name="ce9"/>
          <table:table-cell table:number-columns-repeated="16370"/>
        </table:table-row>
        <table:table-row table:number-rows-repeated="1048521" table:style-name="ro2">
          <table:table-cell table:number-columns-repeated="16384"/>
        </table:table-row>
      </table:table>
      <table:table table:name="May_2026" table:style-name="ta2"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0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5" table:number-columns-repeated="16372" table:default-cell-style-name="ce1"/>
        <table:table-row table:style-name="ro2">
          <table:table-cell table:number-columns-repeated="16384"/>
        </table:table-row>
        <table:table-row table:style-name="ro1">
          <table:table-cell/>
          <table:table-cell office:value-type="string" table:style-name="ce2">
            <text:p>Expenditure of £500 or more on procurement cards May 2026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office:value-type="string" table:style-name="ce8">
            <text:p>Transaction number</text:p>
          </table:table-cell>
          <table:table-cell office:value-type="string" table:style-name="ce8">
            <text:p>Period</text:p>
          </table:table-cell>
          <table:table-cell office:value-type="string" table:style-name="ce8">
            <text:p>Account</text:p>
          </table:table-cell>
          <table:table-cell office:value-type="string" table:style-name="ce8">
            <text:p>Account (T)</text:p>
          </table:table-cell>
          <table:table-cell office:value-type="string" table:style-name="ce8">
            <text:p>CAT1</text:p>
          </table:table-cell>
          <table:table-cell office:value-type="string" table:style-name="ce8">
            <text:p>CAT1 (T)</text:p>
          </table:table-cell>
          <table:table-cell office:value-type="string" table:style-name="ce8">
            <text:p>CAT4</text:p>
          </table:table-cell>
          <table:table-cell office:value-type="string" table:style-name="ce8">
            <text:p>CAT5</text:p>
          </table:table-cell>
          <table:table-cell office:value-type="string" table:style-name="ce8">
            <text:p>CAT7</text:p>
          </table:table-cell>
          <table:table-cell office:value-type="string" table:style-name="ce8">
            <text:p>TC</text:p>
          </table:table-cell>
          <table:table-cell office:value-type="string" table:style-name="ce8">
            <text:p>Text</text:p>
          </table:table-cell>
          <table:table-cell office:value-type="string" table:style-name="ce8">
            <text:p>Amount</text:p>
          </table:table-cell>
          <table:table-cell table:number-columns-repeated="16371" table:style-name="ce1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8" table:style-name="ce16">
            <text:p>1258</text:p>
          </table:table-cell>
          <table:table-cell office:value-type="string" table:style-name="ce10">
            <text:p>Rough Sleeper Projec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13/05/26-20/05/26 temporary accommodation</text:p>
          </table:table-cell>
          <table:table-cell office:value-type="float" office:value="503.43599999999992" table:style-name="ce10">
            <text:p>503.43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- temporary accommodation - 28/05/2026 TO 02/06/2026</text:p>
          </table:table-cell>
          <table:table-cell office:value-type="float" office:value="508.2" table:style-name="ce10">
            <text:p>508.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357" table:style-name="ce16">
            <text:p>40357</text:p>
          </table:table-cell>
          <table:table-cell office:value-type="string" table:style-name="ce10">
            <text:p>Consumables</text:p>
          </table:table-cell>
          <table:table-cell office:value-type="float" office:value="1065" table:style-name="ce16">
            <text:p>1065</text:p>
          </table:table-cell>
          <table:table-cell office:value-type="string" table:style-name="ce10">
            <text:p>Pride In Place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Paypal *3pdirectltdPride in Place branded lollies</text:p>
          </table:table-cell>
          <table:table-cell office:value-type="float" office:value="516" table:style-name="ce10">
            <text:p>51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8" table:style-name="ce16">
            <text:p>1258</text:p>
          </table:table-cell>
          <table:table-cell office:value-type="string" table:style-name="ce10">
            <text:p>Rough Sleeper Projec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Ltemporary accommodationate in: 22/5/26Date in 26/5/26</text:p>
          </table:table-cell>
          <table:table-cell office:value-type="float" office:value="517.71600000000001" table:style-name="ce10">
            <text:p>517.71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- temporary accommodation - 05/05/2026 TO 12/05/2026</text:p>
          </table:table-cell>
          <table:table-cell office:value-type="float" office:value="525.27599999999995" table:style-name="ce10">
            <text:p>525.27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21/05/26-28/05/26 temporary accommodation</text:p>
          </table:table-cell>
          <table:table-cell office:value-type="float" office:value="532.88400000000001" table:style-name="ce10">
            <text:p>532.884</text:p>
          </table:table-cell>
          <table:table-cell table:style-name="ce9"/>
          <table:table-cell table:number-columns-repeated="16370"/>
        </table:table-row>
        <table:table-row table:number-rows-repeated="2"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- temporary accommodation- 02/06/2026 TO 09/06/2026</text:p>
          </table:table-cell>
          <table:table-cell office:value-type="float" office:value="532.88400000000001" table:style-name="ce10">
            <text:p>532.88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06/05/26-13/05/26 temporary accommodation</text:p>
          </table:table-cell>
          <table:table-cell office:value-type="float" office:value="542.37599999999998" table:style-name="ce10">
            <text:p>542.37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901" table:style-name="ce16">
            <text:p>40901</text:p>
          </table:table-cell>
          <table:table-cell office:value-type="string" table:style-name="ce10">
            <text:p>Specialist Miscellaneous</text:p>
          </table:table-cell>
          <table:table-cell office:value-type="float" office:value="2006" table:style-name="ce16">
            <text:p>2006</text:p>
          </table:table-cell>
          <table:table-cell office:value-type="string" table:style-name="ce10">
            <text:p>Housing Revenue Account Rents</text:p>
          </table:table-cell>
          <table:table-cell office:value-type="string" table:style-name="ce10">
            <text:p>MISC</text:p>
          </table:table-cell>
          <table:table-cell office:value-type="string" table:style-name="ce10">
            <text:p/>
          </table:table-cell>
          <table:table-cell office:value-type="string" table:style-name="ce10">
            <text:p>NA</text:p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Emergency decant<text:s/></text:p>
          </table:table-cell>
          <table:table-cell office:value-type="float" office:value="544.596" table:style-name="ce10">
            <text:p>544.59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11/05/26-18/05/26 temporary accommodation - TENANCY DECANT PLACEMENT</text:p>
          </table:table-cell>
          <table:table-cell office:value-type="float" office:value="547.12799999999993" table:style-name="ce10">
            <text:p>547.12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19/05/26-26/05/26 temporary accommodation</text:p>
          </table:table-cell>
          <table:table-cell office:value-type="float" office:value="552.82799999999997" table:style-name="ce10">
            <text:p>552.82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8" table:style-name="ce16">
            <text:p>1258</text:p>
          </table:table-cell>
          <table:table-cell office:value-type="string" table:style-name="ce10">
            <text:p>Rough Sleeper Projec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13/05/26-20/05/26 temporary accommodation</text:p>
          </table:table-cell>
          <table:table-cell office:value-type="float" office:value="559.93200000000002" table:style-name="ce10">
            <text:p>559.932</text:p>
          </table:table-cell>
          <table:table-cell table:style-name="ce9"/>
          <table:table-cell table:number-columns-repeated="16370"/>
        </table:table-row>
        <table:table-row table:number-rows-repeated="2"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12/05/26-19/05/26 temporary accommodation</text:p>
          </table:table-cell>
          <table:table-cell office:value-type="float" office:value="560.43599999999992" table:style-name="ce10">
            <text:p>560.43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8" table:style-name="ce16">
            <text:p>1258</text:p>
          </table:table-cell>
          <table:table-cell office:value-type="string" table:style-name="ce10">
            <text:p>Rough Sleeper Projec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20/05/26-27/05/26 temporary accommodation</text:p>
          </table:table-cell>
          <table:table-cell office:value-type="float" office:value="560.43599999999992" table:style-name="ce10">
            <text:p>560.43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11/05/26-18/05/26 temporary accommodation</text:p>
          </table:table-cell>
          <table:table-cell office:value-type="float" office:value="569.928" table:style-name="ce10">
            <text:p>569.928</text:p>
          </table:table-cell>
          <table:table-cell table:style-name="ce9"/>
          <table:table-cell table:number-columns-repeated="16370"/>
        </table:table-row>
        <table:table-row table:number-rows-repeated="3"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19/05/26-26/05/26 temporary accommodation</text:p>
          </table:table-cell>
          <table:table-cell office:value-type="float" office:value="573.73199999999997" table:style-name="ce10">
            <text:p>573.73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12/05/26-19/05/26 temporary accommodation</text:p>
          </table:table-cell>
          <table:table-cell office:value-type="float" office:value="583.23599999999999" table:style-name="ce10">
            <text:p>583.23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00" table:style-name="ce16">
            <text:p>40000</text:p>
          </table:table-cell>
          <table:table-cell office:value-type="string" table:style-name="ce10">
            <text:p>Equipment Purchase</text:p>
          </table:table-cell>
          <table:table-cell office:value-type="float" office:value="9015" table:style-name="ce16">
            <text:p>9015</text:p>
          </table:table-cell>
          <table:table-cell office:value-type="string" table:style-name="ce10">
            <text:p>Maintenance &amp; Construction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NA</text:p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Screwfix Direct2 x triple extension ladder</text:p>
          </table:table-cell>
          <table:table-cell office:value-type="float" office:value="585.98399999999992" table:style-name="ce10">
            <text:p>585.98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18/05/26-26/05/26 temporary accommodation</text:p>
          </table:table-cell>
          <table:table-cell office:value-type="float" office:value="586.06799999999998" table:style-name="ce10">
            <text:p>586.06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13/05/26-20/05/26 temporary accommodation</text:p>
          </table:table-cell>
          <table:table-cell office:value-type="float" office:value="589.88400000000001" table:style-name="ce10">
            <text:p>589.88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20700" table:style-name="ce16">
            <text:p>20700</text:p>
          </table:table-cell>
          <table:table-cell office:value-type="string" table:style-name="ce10">
            <text:p>Cleaning Materials</text:p>
          </table:table-cell>
          <table:table-cell office:value-type="float" office:value="1313" table:style-name="ce16">
            <text:p>1313</text:p>
          </table:table-cell>
          <table:table-cell office:value-type="string" table:style-name="ce10">
            <text:p>Hartsholme Country Park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Www.Phs.Co.UkCleaning products</text:p>
          </table:table-cell>
          <table:table-cell office:value-type="float" office:value="611.20000000000005" table:style-name="ce10">
            <text:p>611.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02/06/26-09/06/26 temporary accommodation</text:p>
          </table:table-cell>
          <table:table-cell office:value-type="float" office:value="641.18400000000008" table:style-name="ce10">
            <text:p>641.18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26/05/26-02/06/26 temporary accommodation</text:p>
          </table:table-cell>
          <table:table-cell office:value-type="float" office:value="642.13199999999995" table:style-name="ce10">
            <text:p>642.13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- temporary accommodation - 26/05/2026 TO 02/06/2026</text:p>
          </table:table-cell>
          <table:table-cell office:value-type="float" office:value="642.13199999999995" table:style-name="ce10">
            <text:p>642.13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11/05/26-18/05/26 temporary accommodation</text:p>
          </table:table-cell>
          <table:table-cell office:value-type="float" office:value="669.68400000000008" table:style-name="ce10">
            <text:p>669.68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11/05/26-18/05/26 temporary accommodation - TENANCY DECANT PLACEMENT</text:p>
          </table:table-cell>
          <table:table-cell office:value-type="float" office:value="686.13599999999997" table:style-name="ce10">
            <text:p>686.13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8" table:style-name="ce16">
            <text:p>1258</text:p>
          </table:table-cell>
          <table:table-cell office:value-type="string" table:style-name="ce10">
            <text:p>Rough Sleeper Project</text:p>
          </table:table-cell>
          <table:table-cell office:value-type="string" table:style-name="ce10">
            <text:p>PERSONAL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Lincoln Tritton RoadFlooring<text:s/></text:p>
          </table:table-cell>
          <table:table-cell office:value-type="float" office:value="592.89" table:style-name="ce10">
            <text:p>592.8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0 27/05/26-03/06/26 temporary accommodation</text:p>
          </table:table-cell>
          <table:table-cell office:value-type="float" office:value="726.68" table:style-name="ce10">
            <text:p>726.6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0 18/05/26-26/05/26 temporary accommodation</text:p>
          </table:table-cell>
          <table:table-cell office:value-type="float" office:value="642.12" table:style-name="ce10">
            <text:p>642.1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10915" table:style-name="ce16">
            <text:p>10915</text:p>
          </table:table-cell>
          <table:table-cell office:value-type="string" table:style-name="ce10">
            <text:p>Training Courses</text:p>
          </table:table-cell>
          <table:table-cell office:value-type="float" office:value="1905" table:style-name="ce16">
            <text:p>1905</text:p>
          </table:table-cell>
          <table:table-cell office:value-type="string" table:style-name="ce10">
            <text:p>Housing Needs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May Shelter Trading Ltd 'Shelter Housing Law and Advice: A foundation (Parts A &amp; B)' - Part A 23/06/2026-26/06/2026 0930-1230, Part B 13/07/2026-16/07/2026 1000-1230, Online. <text:s/>340 per course ( <text:s/>680 +VAT).</text:p>
          </table:table-cell>
          <table:table-cell office:value-type="float" office:value="816" table:style-name="ce10">
            <text:p>81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8" table:style-name="ce16">
            <text:p>1258</text:p>
          </table:table-cell>
          <table:table-cell office:value-type="string" table:style-name="ce10">
            <text:p>Rough Sleeper Projec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<text:s/>- temporary accommodation - 28/05/2026 TO 05/06/2026</text:p>
          </table:table-cell>
          <table:table-cell office:value-type="float" office:value="718" table:style-name="ce10">
            <text:p>71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- temporary accommodation - 26/05/2026 TO 09/06/2026</text:p>
          </table:table-cell>
          <table:table-cell office:value-type="float" office:value="820" table:style-name="ce10">
            <text:p>820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13/05/26-20/05/26 temporary accommodation LINCOLN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6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<text:s/>06/05/26-13/05/26 temporary accommodation LINCOLN</text:p>
          </table:table-cell>
          <table:table-cell office:value-type="float" office:value="875" table:style-name="ce10">
            <text:p>87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0Decant accommodation</text:p>
          </table:table-cell>
          <table:table-cell office:value-type="float" office:value="934.72" table:style-name="ce10">
            <text:p>934.7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Temporary accommodation</text:p>
          </table:table-cell>
          <table:table-cell office:value-type="float" office:value="1041.5999999999999" table:style-name="ce10">
            <text:p>1041.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Decant accommodation</text:p>
          </table:table-cell>
          <table:table-cell office:value-type="float" office:value="1218" table:style-name="ce10">
            <text:p>121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Decant accommodation</text:p>
          </table:table-cell>
          <table:table-cell office:value-type="float" office:value="1379" table:style-name="ce10">
            <text:p>137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Decant accommodation</text:p>
          </table:table-cell>
          <table:table-cell office:value-type="float" office:value="1840.22" table:style-name="ce10">
            <text:p>1840.2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6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6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Decant accommodation</text:p>
          </table:table-cell>
          <table:table-cell office:value-type="float" office:value="1937.77" table:style-name="ce10">
            <text:p>1937.77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590" table:style-name="ce16">
            <text:p>40590</text:p>
          </table:table-cell>
          <table:table-cell office:value-type="string" table:style-name="ce10">
            <text:p>IT Costs</text:p>
          </table:table-cell>
          <table:table-cell office:value-type="float" office:value="1814" table:style-name="ce16">
            <text:p>1814</text:p>
          </table:table-cell>
          <table:table-cell office:value-type="string" table:style-name="ce10">
            <text:p>IT Management and Administration</text:p>
          </table:table-cell>
          <table:table-cell office:value-type="string" table:style-name="ce10">
            <text:p>CONSUMBL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May Pdq.Com2 x <text:s/>PDQ Deploy &amp; Inventory (per license) - $1,650.00 Each #24093 WTB</text:p>
          </table:table-cell>
          <table:table-cell office:value-type="float" office:value="2076.39" table:style-name="ce10">
            <text:p>2076.39</text:p>
          </table:table-cell>
          <table:table-cell table:style-name="ce9"/>
          <table:table-cell table:number-columns-repeated="16370"/>
        </table:table-row>
        <table:table-row table:number-rows-repeated="1048527" table:style-name="ro2">
          <table:table-cell table:number-columns-repeated="16384"/>
        </table:table-row>
      </table:table>
      <table:table table:name="June_2026" table:style-name="ta2"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0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5" table:number-columns-repeated="16372" table:default-cell-style-name="ce1"/>
        <table:table-row table:style-name="ro2">
          <table:table-cell table:number-columns-repeated="16384"/>
        </table:table-row>
        <table:table-row table:style-name="ro1">
          <table:table-cell/>
          <table:table-cell office:value-type="string" table:style-name="ce2">
            <text:p>Expenditure of £500 or more on procurement cards June 2026</text:p>
          </table:table-cell>
          <table:table-cell table:number-columns-repeated="16382" table:style-name="ce1"/>
        </table:table-row>
        <table:table-row table:style-name="ro2">
          <table:table-cell table:number-columns-repeated="16384"/>
        </table:table-row>
        <table:table-row table:style-name="ro3">
          <table:table-cell/>
          <table:table-cell office:value-type="string" table:style-name="ce8">
            <text:p>Transaction number</text:p>
          </table:table-cell>
          <table:table-cell office:value-type="string" table:style-name="ce8">
            <text:p>Period</text:p>
          </table:table-cell>
          <table:table-cell office:value-type="string" table:style-name="ce8">
            <text:p>Account</text:p>
          </table:table-cell>
          <table:table-cell office:value-type="string" table:style-name="ce8">
            <text:p>Account (T)</text:p>
          </table:table-cell>
          <table:table-cell office:value-type="string" table:style-name="ce8">
            <text:p>CAT1</text:p>
          </table:table-cell>
          <table:table-cell office:value-type="string" table:style-name="ce8">
            <text:p>CAT1 (T)</text:p>
          </table:table-cell>
          <table:table-cell office:value-type="string" table:style-name="ce8">
            <text:p>CAT4</text:p>
          </table:table-cell>
          <table:table-cell office:value-type="string" table:style-name="ce8">
            <text:p>CAT5</text:p>
          </table:table-cell>
          <table:table-cell office:value-type="string" table:style-name="ce8">
            <text:p>CAT7</text:p>
          </table:table-cell>
          <table:table-cell office:value-type="string" table:style-name="ce8">
            <text:p>TC</text:p>
          </table:table-cell>
          <table:table-cell office:value-type="string" table:style-name="ce8">
            <text:p>Text</text:p>
          </table:table-cell>
          <table:table-cell office:value-type="string" table:style-name="ce8">
            <text:p>Amount</text:p>
          </table:table-cell>
          <table:table-cell table:number-columns-repeated="16371" table:style-name="ce1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6" table:style-name="ce10">
            <text:p>1936</text:p>
          </table:table-cell>
          <table:table-cell office:value-type="string" table:style-name="ce10">
            <text:p>Winter Pressures Gran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22/06/26-26/06/26 temporary accommodation</text:p>
          </table:table-cell>
          <table:table-cell office:value-type="float" office:value="501.56400000000002" table:style-name="ce10">
            <text:p>501.56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26/06/26-03/07/26 temporary accommodation</text:p>
          </table:table-cell>
          <table:table-cell office:value-type="float" office:value="503.43599999999992" table:style-name="ce10">
            <text:p>503.43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26/06/26-30/06/26 temporary accommodation</text:p>
          </table:table-cell>
          <table:table-cell office:value-type="float" office:value="510.10799999999995" table:style-name="ce10">
            <text:p>510.108</text:p>
          </table:table-cell>
          <table:table-cell table:style-name="ce9"/>
          <table:table-cell table:number-columns-repeated="16370"/>
        </table:table-row>
        <table:table-row table:number-rows-repeated="3"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- temporary accommodation- 30/06/2026 TO 07/07/2026</text:p>
          </table:table-cell>
          <table:table-cell office:value-type="float" office:value="518.62799999999993" table:style-name="ce10">
            <text:p>518.62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24/06/26-01/07/26 temporary accommodation</text:p>
          </table:table-cell>
          <table:table-cell office:value-type="float" office:value="535.72799999999995" table:style-name="ce10">
            <text:p>535.72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8" table:style-name="ce10">
            <text:p>1258</text:p>
          </table:table-cell>
          <table:table-cell office:value-type="string" table:style-name="ce10">
            <text:p>Rough Sleeper Projec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30/06/26-07/07/26 temporary accommodation</text:p>
          </table:table-cell>
          <table:table-cell office:value-type="float" office:value="536.67600000000004" table:style-name="ce10">
            <text:p>536.67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01/07/26-08/07/26 temporary accommodation</text:p>
          </table:table-cell>
          <table:table-cell office:value-type="float" office:value="537.63599999999997" table:style-name="ce10">
            <text:p>537.63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10915" table:style-name="ce10">
            <text:p>10915</text:p>
          </table:table-cell>
          <table:table-cell office:value-type="string" table:style-name="ce10">
            <text:p>Training Courses</text:p>
          </table:table-cell>
          <table:table-cell office:value-type="float" office:value="9015" table:style-name="ce10">
            <text:p>9015</text:p>
          </table:table-cell>
          <table:table-cell office:value-type="string" table:style-name="ce10">
            <text:p>Maintenance &amp; Construction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Esc Learning to attend Level 3 Award in Damp &amp; Mould and condensation in buildings 2 day course with ESC. 09-10/06/2026 online 2 day session. Required as will be supporting the team on PT basis going forward. TFA s</text:p>
          </table:table-cell>
          <table:table-cell office:value-type="float" office:value="538.79999999999995" table:style-name="ce10">
            <text:p>538.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29/06/26-06/07/26 temporary accommodation</text:p>
          </table:table-cell>
          <table:table-cell office:value-type="float" office:value="553.58399999999995" table:style-name="ce10">
            <text:p>553.58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30/06/26-07/07/26 temporary accommodation</text:p>
          </table:table-cell>
          <table:table-cell office:value-type="float" office:value="582.27599999999995" table:style-name="ce10">
            <text:p>582.27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8" table:style-name="ce10">
            <text:p>1258</text:p>
          </table:table-cell>
          <table:table-cell office:value-type="string" table:style-name="ce10">
            <text:p>Rough Sleeper Projec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- temporary accommodation - 23/06/2026 TO 30/06/2026</text:p>
          </table:table-cell>
          <table:table-cell office:value-type="float" office:value="583.23599999999999" table:style-name="ce10">
            <text:p>583.23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 text:c="2"/>- temporary accommodation - 23/06/2026 TO 30/06/2026</text:p>
          </table:table-cell>
          <table:table-cell office:value-type="float" office:value="587.02800000000002" table:style-name="ce10">
            <text:p>587.02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01/07/26-08/07/26 temporary accommodation</text:p>
          </table:table-cell>
          <table:table-cell office:value-type="float" office:value="590.83199999999999" table:style-name="ce10">
            <text:p>590.83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8" table:style-name="ce10">
            <text:p>1258</text:p>
          </table:table-cell>
          <table:table-cell office:value-type="string" table:style-name="ce10">
            <text:p>Rough Sleeper Project</text:p>
          </table:table-cell>
          <table:table-cell office:value-type="string" table:style-name="ce10">
            <text:p>PERSONAL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Pcard June Lincoln Tritton RoadFlooring</text:p>
          </table:table-cell>
          <table:table-cell office:value-type="float" office:value="591.50400000000002" table:style-name="ce10">
            <text:p>591.50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15/06/26-22/06/26 temporary accommodation</text:p>
          </table:table-cell>
          <table:table-cell office:value-type="float" office:value="599.37599999999998" table:style-name="ce10">
            <text:p>599.37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00" table:style-name="ce10">
            <text:p>40000</text:p>
          </table:table-cell>
          <table:table-cell office:value-type="string" table:style-name="ce10">
            <text:p>Equipment Purchase</text:p>
          </table:table-cell>
          <table:table-cell office:value-type="float" office:value="9015" table:style-name="ce10">
            <text:p>9015</text:p>
          </table:table-cell>
          <table:table-cell office:value-type="string" table:style-name="ce10">
            <text:p>Maintenance &amp; Construction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NA</text:p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Bigbearpromo LtdPromotional charging cables</text:p>
          </table:table-cell>
          <table:table-cell office:value-type="float" office:value="603" table:style-name="ce10">
            <text:p>60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temporary accommodation</text:p>
          </table:table-cell>
          <table:table-cell office:value-type="float" office:value="506" table:style-name="ce10">
            <text:p>506</text:p>
          </table:table-cell>
          <table:table-cell table:style-name="ce9"/>
          <table:table-cell table:number-columns-repeated="16370"/>
        </table:table-row>
        <table:table-row table:number-rows-repeated="2"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02/06/26-09/06/26 temporary accommodation</text:p>
          </table:table-cell>
          <table:table-cell office:value-type="float" office:value="615.53" table:style-name="ce10">
            <text:p>615.5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80" table:style-name="ce10">
            <text:p>40080</text:p>
          </table:table-cell>
          <table:table-cell office:value-type="string" table:style-name="ce10">
            <text:p>Office Equipment</text:p>
          </table:table-cell>
          <table:table-cell office:value-type="float" office:value="1932" table:style-name="ce10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Amazon* N184h1mb4chairs for tenancy - refunded on 29/06/26</text:p>
          </table:table-cell>
          <table:table-cell office:value-type="float" office:value="512.96" table:style-name="ce10">
            <text:p>512.9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200" table:style-name="ce10">
            <text:p>40200</text:p>
          </table:table-cell>
          <table:table-cell office:value-type="string" table:style-name="ce10">
            <text:p>Uniforms/clothing</text:p>
          </table:table-cell>
          <table:table-cell office:value-type="float" office:value="1126" table:style-name="ce10">
            <text:p>1126</text:p>
          </table:table-cell>
          <table:table-cell office:value-type="string" table:style-name="ce10">
            <text:p>Crematorium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Next DirectoryChapel Attending Uniform</text:p>
          </table:table-cell>
          <table:table-cell office:value-type="float" office:value="619" table:style-name="ce10">
            <text:p>61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0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MISC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Amznmktplace*nr8un0op47 x office chairs for tenancy and estates</text:p>
          </table:table-cell>
          <table:table-cell office:value-type="float" office:value="629.92999999999995" table:style-name="ce10">
            <text:p>629.9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0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Decant accommodation</text:p>
          </table:table-cell>
          <table:table-cell office:value-type="float" office:value="543.61" table:style-name="ce10">
            <text:p>543.61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09/06/26-16/06/26 temporary accommodation</text:p>
          </table:table-cell>
          <table:table-cell office:value-type="float" office:value="658.28" table:style-name="ce10">
            <text:p>658.2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12/06/26-19/06/26 temporary accommodation</text:p>
          </table:table-cell>
          <table:table-cell office:value-type="float" office:value="664.93" table:style-name="ce10">
            <text:p>664.9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00" table:style-name="ce10">
            <text:p>40000</text:p>
          </table:table-cell>
          <table:table-cell office:value-type="string" table:style-name="ce10">
            <text:p>Equipment Purchase</text:p>
          </table:table-cell>
          <table:table-cell office:value-type="float" office:value="1313" table:style-name="ce10">
            <text:p>1313</text:p>
          </table:table-cell>
          <table:table-cell office:value-type="string" table:style-name="ce10">
            <text:p>Hartsholme Country Park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NA</text:p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Paypal *idealstenciStencils for Hall</text:p>
          </table:table-cell>
          <table:table-cell office:value-type="float" office:value="673.2" table:style-name="ce10">
            <text:p>673.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8" table:style-name="ce10">
            <text:p>1258</text:p>
          </table:table-cell>
          <table:table-cell office:value-type="string" table:style-name="ce10">
            <text:p>Rough Sleeper Projec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<text:s text:c="2"/>- temporary accommodation - 16/06/2026 TO 23/06/2026</text:p>
          </table:table-cell>
          <table:table-cell office:value-type="float" office:value="565.17999999999995" table:style-name="ce10">
            <text:p>565.18</text:p>
          </table:table-cell>
          <table:table-cell table:style-name="ce9"/>
          <table:table-cell table:number-columns-repeated="16370"/>
        </table:table-row>
        <table:table-row table:number-rows-repeated="2"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- temporary accommodation - 09/06/2026 TO 16/06/2026</text:p>
          </table:table-cell>
          <table:table-cell office:value-type="float" office:value="691.54" table:style-name="ce10">
            <text:p>691.5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temporary accommodation</text:p>
          </table:table-cell>
          <table:table-cell office:value-type="float" office:value="581.35" table:style-name="ce10">
            <text:p>581.35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08/06/26-15/06/26 temporary accommodation</text:p>
          </table:table-cell>
          <table:table-cell office:value-type="float" office:value="704.83" table:style-name="ce10">
            <text:p>704.8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00" table:style-name="ce10">
            <text:p>40000</text:p>
          </table:table-cell>
          <table:table-cell office:value-type="string" table:style-name="ce10">
            <text:p>Equipment Purchase</text:p>
          </table:table-cell>
          <table:table-cell office:value-type="float" office:value="1262" table:style-name="ce10">
            <text:p>1262</text:p>
          </table:table-cell>
          <table:table-cell office:value-type="string" table:style-name="ce10">
            <text:p>RSAP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NA</text:p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Lincoln Tritton Road</text:p>
          </table:table-cell>
          <table:table-cell office:value-type="float" office:value="606.39" table:style-name="ce10">
            <text:p>606.3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- temporary accommodation - 16/06/2026 TO 23/06/2026</text:p>
          </table:table-cell>
          <table:table-cell office:value-type="float" office:value="738.08" table:style-name="ce10">
            <text:p>738.0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- temporary accommodation - 23/06/2026 TO 30/06/2026</text:p>
          </table:table-cell>
          <table:table-cell office:value-type="float" office:value="744.73" table:style-name="ce10">
            <text:p>744.7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<text:s/>- temporary accommodation - 02/06/2026 TO 09/06/2026</text:p>
          </table:table-cell>
          <table:table-cell office:value-type="float" office:value="625.03" table:style-name="ce10">
            <text:p>625.0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15/06/26-22/06/26 temporary accommodation</text:p>
          </table:table-cell>
          <table:table-cell office:value-type="float" office:value="754.24" table:style-name="ce10">
            <text:p>754.2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- temporary accommodation - TWO ROOMS - 30/06/2026 TO 07/07/2026</text:p>
          </table:table-cell>
          <table:table-cell office:value-type="float" office:value="795.96" table:style-name="ce10">
            <text:p>795.9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00" table:style-name="ce10">
            <text:p>40000</text:p>
          </table:table-cell>
          <table:table-cell office:value-type="string" table:style-name="ce10">
            <text:p>Equipment Purchase</text:p>
          </table:table-cell>
          <table:table-cell office:value-type="float" office:value="9015" table:style-name="ce10">
            <text:p>9015</text:p>
          </table:table-cell>
          <table:table-cell office:value-type="string" table:style-name="ce10">
            <text:p>Maintenance &amp; Construction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NA</text:p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Everything BrandedPromotional drinks bottles</text:p>
          </table:table-cell>
          <table:table-cell office:value-type="float" office:value="801" table:style-name="ce10">
            <text:p>801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- temporary accommodation - 16/06/2026 TO 23/06/2026</text:p>
          </table:table-cell>
          <table:table-cell office:value-type="float" office:value="809.33" table:style-name="ce10">
            <text:p>809.3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- temporary accommodation - 16/06/2026 TO 23/06/2026</text:p>
          </table:table-cell>
          <table:table-cell office:value-type="float" office:value="814.08" table:style-name="ce10">
            <text:p>814.0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15/06/26-22/06/26 temporary accommodation</text:p>
          </table:table-cell>
          <table:table-cell office:value-type="float" office:value="819.78" table:style-name="ce10">
            <text:p>819.7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000" table:style-name="ce10">
            <text:p>40000</text:p>
          </table:table-cell>
          <table:table-cell office:value-type="string" table:style-name="ce10">
            <text:p>Equipment Purchase</text:p>
          </table:table-cell>
          <table:table-cell office:value-type="float" office:value="9015" table:style-name="ce10">
            <text:p>9015</text:p>
          </table:table-cell>
          <table:table-cell office:value-type="string" table:style-name="ce10">
            <text:p>Maintenance &amp; Construction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NA</text:p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Amznbusiness*iu8299qc5Airshield pro full face shields</text:p>
          </table:table-cell>
          <table:table-cell office:value-type="float" office:value="829" table:style-name="ce10">
            <text:p>82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10915" table:style-name="ce10">
            <text:p>10915</text:p>
          </table:table-cell>
          <table:table-cell office:value-type="string" table:style-name="ce10">
            <text:p>Training Courses</text:p>
          </table:table-cell>
          <table:table-cell office:value-type="float" office:value="1723" table:style-name="ce10">
            <text:p>1723</text:p>
          </table:table-cell>
          <table:table-cell office:value-type="string" table:style-name="ce10">
            <text:p>CX Corporate Policy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Nursery World JobsTraining course for Safeguarding lead and new Safeguarding/DA officer</text:p>
          </table:table-cell>
          <table:table-cell office:value-type="float" office:value="708" table:style-name="ce10">
            <text:p>70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19/06/26-26/06/26 temporary accommodation</text:p>
          </table:table-cell>
          <table:table-cell office:value-type="float" office:value="854.93" table:style-name="ce10">
            <text:p>854.9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0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MISC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Amznmktplace*ws8h87mu58 office chairs for tenancy rents team<text:s/></text:p>
          </table:table-cell>
          <table:table-cell office:value-type="float" office:value="719.92" table:style-name="ce10">
            <text:p>719.92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23/06/26-30/06/26 temporary accommodation</text:p>
          </table:table-cell>
          <table:table-cell office:value-type="float" office:value="908.14" table:style-name="ce10">
            <text:p>908.1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 text:c="2"/>- temporary accommodation - 23/06/2026 TO 30/06/2026</text:p>
          </table:table-cell>
          <table:table-cell office:value-type="float" office:value="908.14" table:style-name="ce10">
            <text:p>908.1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- temporary accommodation - 23/06/2026 TO 30/06/2026</text:p>
          </table:table-cell>
          <table:table-cell office:value-type="float" office:value="908.14" table:style-name="ce10">
            <text:p>908.1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 text:c="2"/>- temporary accommodation - 23/06/2026 TO 30/06/2026</text:p>
          </table:table-cell>
          <table:table-cell office:value-type="float" office:value="909.08" table:style-name="ce10">
            <text:p>909.0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<text:s/>- temporary accommodation - 23/06/2026 TO 30/06/2026</text:p>
          </table:table-cell>
          <table:table-cell office:value-type="float" office:value="763.73" table:style-name="ce10">
            <text:p>763.73</text:p>
          </table:table-cell>
          <table:table-cell table:style-name="ce9"/>
          <table:table-cell table:number-columns-repeated="16370"/>
        </table:table-row>
        <table:table-row table:number-rows-repeated="2"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- temporary accommodation - 09/06/2026 TO 16/06/2026</text:p>
          </table:table-cell>
          <table:table-cell office:value-type="float" office:value="936.64" table:style-name="ce10">
            <text:p>936.6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09/06/26-16/06/26 temporary accommodation</text:p>
          </table:table-cell>
          <table:table-cell office:value-type="float" office:value="944.23" table:style-name="ce10">
            <text:p>944.2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16/06/26-23-06-26 temporary accommodation</text:p>
          </table:table-cell>
          <table:table-cell office:value-type="float" office:value="953.74" table:style-name="ce10">
            <text:p>953.7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<text:s/>- temporary accommodation - 16/06/2026 TO 23/06/2026</text:p>
          </table:table-cell>
          <table:table-cell office:value-type="float" office:value="809.33" table:style-name="ce10">
            <text:p>809.33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MP</text:p>
          </table:table-cell>
          <table:table-cell office:value-type="string" table:style-name="ce10">
            <text:p><text:s/>Pcard June <text:s/>24/06/26-01/07/26 temporary accommodation</text:p>
          </table:table-cell>
          <table:table-cell office:value-type="float" office:value="999.34" table:style-name="ce10">
            <text:p>999.34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0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Decant accommodation</text:p>
          </table:table-cell>
          <table:table-cell office:value-type="float" office:value="849.48" table:style-name="ce10">
            <text:p>849.4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0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Decant accommodation</text:p>
          </table:table-cell>
          <table:table-cell office:value-type="float" office:value="941.28" table:style-name="ce10">
            <text:p>941.28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10915" table:style-name="ce10">
            <text:p>10915</text:p>
          </table:table-cell>
          <table:table-cell office:value-type="string" table:style-name="ce10">
            <text:p>Training Courses</text:p>
          </table:table-cell>
          <table:table-cell office:value-type="float" office:value="9015" table:style-name="ce10">
            <text:p>9015</text:p>
          </table:table-cell>
          <table:table-cell office:value-type="string" table:style-name="ce10">
            <text:p>Maintenance &amp; Construction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Sp Niceic ShopTraining books</text:p>
          </table:table-cell>
          <table:table-cell office:value-type="float" office:value="1054.9000000000001" table:style-name="ce10">
            <text:p>1054.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10915" table:style-name="ce10">
            <text:p>10915</text:p>
          </table:table-cell>
          <table:table-cell office:value-type="string" table:style-name="ce10">
            <text:p>Training Courses</text:p>
          </table:table-cell>
          <table:table-cell office:value-type="float" office:value="1901" table:style-name="ce10">
            <text:p>1901</text:p>
          </table:table-cell>
          <table:table-cell office:value-type="string" table:style-name="ce10">
            <text:p>Housing Business Suppor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Airborne Environmental CBOHS P405 - Management of Asbestos in Buildings (including Asbestos Removal) training and exam on 03/08/2026.<text:s/></text:p>
          </table:table-cell>
          <table:table-cell office:value-type="float" office:value="1426" table:style-name="ce10">
            <text:p>1426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251" table:style-name="ce10">
            <text:p>1251</text:p>
          </table:table-cell>
          <table:table-cell office:value-type="string" table:style-name="ce10">
            <text:p>Homeless Bed and Breakfast</text:p>
          </table:table-cell>
          <table:table-cell office:value-type="string" table:style-name="ce10">
            <text:p>MISC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Starglaze Home Improvemestarglaze</text:p>
          </table:table-cell>
          <table:table-cell office:value-type="float" office:value="1799" table:style-name="ce10">
            <text:p>1799</text:p>
          </table:table-cell>
          <table:table-cell table:style-name="ce9"/>
          <table:table-cell table:number-columns-repeated="16370"/>
        </table:table-row>
        <table:table-row table:style-name="ro2">
          <table:table-cell/>
          <table:table-cell table:number-columns-repeated="2" table:style-name="ce10"/>
          <table:table-cell office:value-type="float" office:value="40450" table:style-name="ce10">
            <text:p>40450</text:p>
          </table:table-cell>
          <table:table-cell office:value-type="string" table:style-name="ce10">
            <text:p>Specialist Services</text:p>
          </table:table-cell>
          <table:table-cell office:value-type="float" office:value="1932" table:style-name="ce10">
            <text:p>1932</text:p>
          </table:table-cell>
          <table:table-cell office:value-type="string" table:style-name="ce10">
            <text:p>Tenancy Services Team</text:p>
          </table:table-cell>
          <table:table-cell office:value-type="string" table:style-name="ce10">
            <text:p>BBCONT</text:p>
          </table:table-cell>
          <table:table-cell office:value-type="string" table:style-name="ce10">
            <text:p/>
          </table:table-cell>
          <table:table-cell office:value-type="string" table:style-name="ce10">
            <text:p/>
          </table:table-cell>
          <table:table-cell office:value-type="string" table:style-name="ce10">
            <text:p>OP</text:p>
          </table:table-cell>
          <table:table-cell office:value-type="string" table:style-name="ce10">
            <text:p><text:s/>Pcard June Decant accommodation</text:p>
          </table:table-cell>
          <table:table-cell office:value-type="float" office:value="2510.4899999999998" table:style-name="ce10">
            <text:p>2510.49</text:p>
          </table:table-cell>
          <table:table-cell table:style-name="ce9"/>
          <table:table-cell table:number-columns-repeated="16370"/>
        </table:table-row>
        <table:table-row table:number-rows-repeated="1048508" table:style-name="ro2">
          <table:table-cell table:number-columns-repeated="16384"/>
        </table:table-row>
      </table:table>
      <table:database-ranges>
        <table:database-range table:target-range-address="January_2026.B4:January_2026.N28" table:display-filter-buttons="true"/>
        <table:database-range table:target-range-address="March_2026.B4:March_2026.N7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22">
      <number:month number:textual="true"/>
      <number:text>-</number:text>
      <number:year/>
    </number:date-style>
    <number:text-style style:name="N30">
      <number:text-content/>
    </number:text-style>
    <style:style style:name="Heading_32_1_32_2" style:display-name="Heading 1 2" style:family="table-cell" style:data-style-name="N0">
      <style:text-properties fo:font-size="15pt" style:font-size-asian="15pt" style:font-size-complex="15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ackground-color="#FEEBE9"/>
      <style:text-properties fo:font-size="13pt" style:font-size-asian="13pt" style:font-size-complex="13pt" fo:font-weight="bold" style:font-weight-asian="bold" style:font-weight-complex="bold"/>
    </style:style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Jack Turner</meta:initial-creator>
    <dc:creator>Scott Lea</dc:creator>
    <meta:creation-date>2023-12-07T10:57:37Z</meta:creation-date>
    <dc:date>2026-08-24T10:19:33Z</dc:date>
  </office:meta>
</office:document-meta>
</file>